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p:phplektion02"/><text:bookmark-start text:name="__RefHeading___php-lektion_2_1"/><text:bookmark-start text:name="php-lektion_2"/>PHP-Lektion 2<text:bookmark-end text:name="__RefHeading___php-lektion_2_1"/><text:bookmark-end text:name="php-lektion_2"/></text:h>
      <text:h text:style-name="Heading_20_2" text:outline-level="2"><text:bookmark-start text:name="__RefHeading___die_feldvariable_auch_array_genannt_2"/><text:bookmark-start text:name="die_feldvariable_auch_array_genannt"/>Die Feldvariable – auch Array genannt<text:bookmark-end text:name="__RefHeading___die_feldvariable_auch_array_genannt_2"/><text:bookmark-end text:name="die_feldvariable_auch_array_genannt"/></text:h>
      <text:p text:style-name="Text_20_body">Arrays sind Wertelisten, die beliebig viele Werte enthalten können. Wenn man mehr als einen Wert in einer Variablen speichern möchte, kommen diese Feldvariablen ins Spiel.
Stelle es dir vor wie eine Fußballmannschaft. Die Variable ist der SSV Reutlingen, die „Elemente“ sind die Spieler, dabei hat der erste Element als Standard den Indexwert (auch key genannt) „0“.</text:p>
      <text:p text:style-name="Text_20_body">Beispiel:</text:p>
      <text:p text:style-name="Preformatted_20_Text"> $SSVReutlingen[0] = „Gühring“;<text:line-break/> $SSVReutlingen[1] = „Rill“;<text:line-break/> $SSVReutlingen[2] = „Kyei“;<text:line-break/> …</text:p>
      <text:p text:style-name="Text_20_body">In der Übung zu Lektion 1 hast du vielleicht schon eine <text:a xlink:type="simple" xlink:href="http://ernest.aeg-reutlingen.de/~gaum/wochentag1.html" text:style-name="Internet_20_link" text:visited-style-name="Visited_20_Internet_20_Link">Array-Lösung</text:a> gefunden:</text:p>
      <text:h text:style-name="Heading_20_2" text:outline-level="2"><text:bookmark-start text:name="__RefHeading___assoziative_arrays_3"/><text:bookmark-start text:name="assoziative_arrays"/>Assoziative Arrays<text:bookmark-end text:name="__RefHeading___assoziative_arrays_3"/><text:bookmark-end text:name="assoziative_arrays"/></text:h>
      <text:p text:style-name="Text_20_body">In assoziativen Arrays wird als <text:span text:style-name="Emphasis">key</text:span> statt der Index-Nummer ein ganz eigenes Schema erzeugt. Dieses darf man sich (fast) frei ausdenken. Man kann bei diesem „Ersatz-Schlüssel“ einfache Strings aber auch Zahlen benutzen, um es sich bei der Abfrage zu erleichtern. Der <text:span text:style-name="Emphasis">key</text:span> wird dann in Gänsefüßchen notiert.</text:p>
      <text:p text:style-name="Text_20_body">Beispiel:</text:p>
      <text:p text:style-name="Preformatted_20_Text"> $SSVReutlingen[„torwart“] = „Gühring“;<text:line-break/> $SSVReutlingen[„mittelfeld1“] = „Rill“;<text:line-break/> ...<text:line-break/> </text:p>
      <text:h text:style-name="Heading_20_2" text:outline-level="2"><text:bookmark-start text:name="__RefHeading___uebung_4"/><text:bookmark-start text:name="uebung"/>Übung<text:bookmark-end text:name="__RefHeading___uebung_4"/><text:bookmark-end text:name="uebung"/></text:h>
      <text:p text:style-name="Text_20_body"><draw:frame draw:style-name="media" draw:name="0" text:anchor-type="as-char" draw:z-index="0" svg:width="1.6933333333333cm" svg:height="1.6933333333333cm"><draw:image xlink:href="Pictures/a7c572e48bea305cbd570092b744a14b.png" xlink:type="simple" xlink:show="embed" xlink:actuate="onLoad"/></draw:frame>
Schreibe eine hauptstadt.php-Datei, in dem du einen Array $hauptstadt mit 10 verschiedenen Hauptstädten Europas deklarierst. Verwende als <text:span text:style-name="Emphasis">key</text:span> die im Web gebräuchliche Länderkennung (evtl. googeln).
Gib anschließend die Länder mit ihren Hauptstädten aus.</text:p>
      <text:h text:style-name="Heading_20_2" text:outline-level="2"><text:bookmark-start text:name="__RefHeading___die_if-else-entscheidungsstruktur_5"/><text:bookmark-start text:name="die_if-else-entscheidungsstruktur"/>Die if-else-Entscheidungsstruktur<text:bookmark-end text:name="__RefHeading___die_if-else-entscheidungsstruktur_5"/><text:bookmark-end text:name="die_if-else-entscheidungsstruktur"/></text:h>
      <text:p text:style-name="Text_20_body">„Wenn du dein Zimmer aufräumst, gibt es Fernsehen, sonst gibt es kein Fernsehen.“</text:p>
      <text:p text:style-name="Text_20_body">Schreibweise in PHP:</text:p>
      <text:p text:style-name="Preformatted_20_Text"> Wenn (Zimmer aufgeräumt) {<text:s text:c="9"/>if (Bedingung) {<text:line-break/><text:s text:c="6"/>Fernsehen;<text:s text:c="24"/>Fall A;<text:line-break/> }<text:s text:c="4"/>sonst {<text:s text:c="23"/>}<text:s text:c="3"/>else {<text:line-break/><text:s text:c="6"/>kein Fernstehen;<text:s text:c="18"/>Fall B;<text:line-break/> }<text:s text:c="34"/>}</text:p>
      <text:p text:style-name="Text_20_body">Der else-Zweig darf auch weggelassen werden, dann passiert eben nichts, falls die Bedingung bei „if“ nicht zutrifft.</text:p>
      <text:h text:style-name="Heading_20_2" text:outline-level="2"><text:bookmark-start text:name="__RefHeading___vergleichsoperatoren_logische_operatoren_6"/><text:bookmark-start text:name="vergleichsoperatoren_logische_operatoren"/>Vergleichsoperatoren / logische Operatoren<text:bookmark-end text:name="__RefHeading___vergleichsoperatoren_logische_operatoren_6"/><text:bookmark-end text:name="vergleichsoperatoren_logische_operatoren"/></text:h>
      <text:p text:style-name="Text_20_body">Vergleichsoperatoren erlauben es - wie der Name schon sagt - zwei Werte miteinander zu vergleichen.</text:p>
      <text:p text:style-name="Text_20_body">Beispiele:</text:p>
      <text:list text:style-name="List_20_1" text:continue-numbering="false">
        <text:list-item>
          <text:p text:style-name="List_20_1_Content_First"> Zimmer == aufgeräumt ⇒ Wenn GLEICH, ist der Rückgabewert „TRUE“</text:p>
        </text:list-item>
        <text:list-item>
          <text:p text:style-name="List_20_1_Content_Last"> Zimmer != aufgeräumt ⇒ Wenn UNGLEICH, ist der Rückgabewert „TRUE“</text:p>
        </text:list-item>
      </text:list>
      <text:p text:style-name="Text_20_body">Weitere Vergleichsoperatoren:
<text:a xlink:type="simple" xlink:href="http://www.php.net/manual/de/language.operators.comparison.php" text:style-name="Internet_20_link" text:visited-style-name="Visited_20_Internet_20_Link">http://www.php.net/manual/de/language.operators.comparison.php</text:a></text:p>
      <text:h text:style-name="Heading_20_2" text:outline-level="2"><text:bookmark-start text:name="__RefHeading___mehrere_faelle_voneinander_unterscheidenelseif-zweige_7"/><text:bookmark-start text:name="mehrere_faelle_voneinander_unterscheidenelseif-zweige"/>Mehrere Fälle voneinander unterscheiden: elseif-Zweige<text:bookmark-end text:name="__RefHeading___mehrere_faelle_voneinander_unterscheidenelseif-zweige_7"/><text:bookmark-end text:name="mehrere_faelle_voneinander_unterscheidenelseif-zweige"/></text:h>
      <text:p text:style-name="Preformatted_20_Text"> Wenn (KA Note 1 oder 2) {<text:s text:c="22"/>if (Bedingung 1) {<text:line-break/><text:s text:c="8"/>5€ Taschengeld;<text:s text:c="30"/>Fall A;<text:line-break/> }<text:s text:c="4"/>wenn (KA Note 3) {<text:s text:c="24"/>}<text:s text:c="2"/>elseif (Bedingung 2) {<text:line-break/><text:s text:c="8"/>3€ Taschengeld;<text:s text:c="30"/>Fall B;<text:line-break/> }<text:s text:c="4"/>wenn (KA Note 4) {<text:s text:c="24"/>}<text:s text:c="2"/>elseif (Bedingung 3) {<text:line-break/><text:s text:c="8"/>1€ Taschengeld;<text:s text:c="30"/>Fall C;<text:line-break/> }<text:s text:c="4"/>sonst {<text:s text:c="35"/>}<text:s text:c="2"/>else {<text:line-break/><text:s text:c="8"/>kein Taschengeld;<text:s text:c="28"/>Fall D;<text:line-break/> }<text:s text:c="46"/>}</text:p>
      <text:p text:style-name="Text_20_body">Ein Untergeordneter Zweig wird nur ausgeführt, wenn die Prüfung im übergeordneten Zweig nicht wahr war.
Auch hier darf der else-Zweig am Schluss weggelassen werden.</text:p>
      <text:h text:style-name="Heading_20_2" text:outline-level="2"><text:bookmark-start text:name="__RefHeading___uebung_8"/><text:bookmark-start text:name="uebung1"/>Übung<text:bookmark-end text:name="__RefHeading___uebung_8"/><text:bookmark-end text:name="uebung1"/></text:h>
      <text:p text:style-name="Text_20_body"><draw:frame draw:style-name="media" draw:name="1" text:anchor-type="as-char" draw:z-index="1" svg:width="1.6933333333333cm" svg:height="1.6933333333333cm"><draw:image xlink:href="Pictures/a7c572e48bea305cbd570092b744a14b.png" xlink:type="simple" xlink:show="embed" xlink:actuate="onLoad"/></draw:frame></text:p>
      <text:p text:style-name="Text_20_body">Erweitere deine hauptstadt.php-Datei um eine if-else-Entscheidungsstruktur, welche die Länderkennungen in den Bedingungen verarbeitet und die entsprechende Hauptstadt ausgeb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47:56</meta:creation-date>
    <dc:creator>Generated</dc:creator>
    <dc:date>2026-08-09T15::47:56</dc:date>
    <dc:language>en-US</dc:language>
    <meta:editing-cycles>1</meta:editing-cycles>
    <meta:editing-duration>PT0S</meta:editing-duration>
    <dc:title>php:phplektion02</dc:title>
  </office:meta>
</office:document-meta>
</file>