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44d8cea639f2bd43312484b8bae1ad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hp:phpgrundlagen"/><text:bookmark-start text:name="__RefHeading___grundlagen_php_1"/><text:bookmark-start text:name="grundlagen_php"/>Grundlagen PHP<text:bookmark-end text:name="__RefHeading___grundlagen_php_1"/><text:bookmark-end text:name="grundlagen_php"/></text:h>
      <text:h text:style-name="Heading_20_2" text:outline-level="2"><text:bookmark-start text:name="__RefHeading___serverseitige_programmiersprache_2"/><text:bookmark-start text:name="serverseitige_programmiersprache"/>Serverseitige Programmiersprache<text:bookmark-end text:name="__RefHeading___serverseitige_programmiersprache_2"/><text:bookmark-end text:name="serverseitige_programmiersprache"/></text:h>
      <text:p text:style-name="Text_20_body">PHP ist ein System, das PHP-Code serverseitig verarbeitet. Das bedeutet, dass der Quelltext nicht an den Webbrowser übermittelt wird, sondern an einen Interpreter auf dem Webserver. Erst die Ausgabe des PHP-Interpreters wird an den Browser geschickt. In den meisten Fällen ist das ein HTML-Dokument, wobei es mit PHP aber auch möglich ist, andere Dateitypen, wie Bilder oder PDF-Dateien, zu generieren.
<draw:frame draw:style-name="mediacenter" draw:name="0" text:anchor-type="paragraph" draw:z-index="0" svg:width="21.166666666667cm" style:rel-width="100%" svg:height="5.2916666666667cm" style:rel-height="scale"><draw:image xlink:href="Pictures/244d8cea639f2bd43312484b8bae1ad6.png" xlink:type="simple" xlink:show="embed" xlink:actuate="onLoad"/></draw:frame></text:p>
      <text:h text:style-name="Heading_20_2" text:outline-level="2"><text:bookmark-start text:name="__RefHeading___ein_erstes_beispiel_3"/><text:bookmark-start text:name="ein_erstes_beispiel"/>Ein Erstes Beispiel<text:bookmark-end text:name="__RefHeading___ein_erstes_beispiel_3"/><text:bookmark-end text:name="ein_erstes_beispiel"/></text:h>
      <text:list text:style-name="List_20_1" text:continue-numbering="false">
        <text:list-item>
          <text:p text:style-name="List_20_1_Content_First"> PHP Programmcode wird in eine HTML Datei eingebunden indem man Ihn zwischen die Tags <text:span text:style-name="Source_20_Text">&lt;?php</text:span> und  <text:span text:style-name="Source_20_Text">?&gt;</text:span> schreibt. </text:p>
        </text:list-item>
        <text:list-item>
          <text:p text:style-name="List_20_1_Content"> Die Datei, die den HTML/PHP-Code enthält muss (bei unserer Konfiguration des Werbservers) die Dateiendung <text:span text:style-name="Source_20_Text">.php</text:span> haben, da der Webserver sie sonst nicht korrekt verarbeitet.</text:p>
        </text:list-item>
        <text:list-item>
          <text:p text:style-name="List_20_1_Content_Last"> <text:span text:style-name="Strong_20_Emphasis">Syntaxregel 0:</text:span> Jede PHP Befehlszeile muss mit einem Semikolon beendet werden.</text:p>
        </text:list-item>
      </text:list>
      <text:h text:style-name="Heading_20_2" text:outline-level="2"><text:bookmark-start text:name="__RefHeading___der_quelltext_4"/><text:bookmark-start text:name="der_quelltext"/>Der Quelltext<text:bookmark-end text:name="__RefHeading___der_quelltext_4"/><text:bookmark-end text:name="der_quelltext"/></text:h>
      <text:p text:style-name="Preformatted_20_Text">&lt;!DOCTYPE html PUBLIC "-//W3C//DTD XHTML 1.0 Transitional//EN"<text:line-break/><text:s text:c="2"/>"http://www.w3.org/TR/xhtml1/DTD/xhtml1-transitional.dtd"&gt;<text:line-break/>&lt;html xmlns="http://www.w3.org/1999/xhtml"&gt;<text:line-break/>&lt;head&gt;<text:line-break/>&lt;title&gt;PHP BSP 1&lt;/title&gt;<text:line-break/>&lt;meta http-equiv="content-type" content="text/html; charset=UTF-8" /&gt;<text:line-break/>&lt;/head&gt;<text:line-break/>&lt;body&gt;<text:line-break/>&lt;h1&gt;PHP Beispiel 1&lt;/h1&gt;<text:line-break/>&lt;!-- Hier kommt der PHP-Code --&gt;<text:line-break/>&lt;?php<text:line-break/>echo "Hallo Rattenzahn!";<text:line-break/>?&gt;<text:line-break/>&lt;!-- Jetzt gehts mit HTML weiter --&gt;<text:line-break/>&lt;p&gt;Gruß und Kuß, dein&lt;/p&gt;<text:line-break/>&lt;p&gt;&lt;em&gt;Julius&lt;em&gt;&lt;/p&gt;<text:line-break/><text:line-break/>&lt;/body&gt;<text:line-break/>&lt;/html&gt;</text:p>
      <text:p text:style-name="Text_20_body">Sieht so aus: <text:a xlink:type="simple" xlink:href="http://ernest.aeg-reutlingen.de/~schiebel/php/beispiel01.php" text:style-name="Internet_20_link" text:visited-style-name="Visited_20_Internet_20_Link">http://ernest.aeg-reutlingen.de/~schiebel/php/beispiel01.ph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5::50:09</meta:creation-date>
    <dc:creator>Generated</dc:creator>
    <dc:date>2026-08-09T15::50:09</dc:date>
    <dc:language>en-US</dc:language>
    <meta:editing-cycles>1</meta:editing-cycles>
    <meta:editing-duration>PT0S</meta:editing-duration>
    <dc:title>php:phpgrundlagen</dc:title>
  </office:meta>
</office:document-meta>
</file>