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hp:php_lektion04"/><text:bookmark-start text:name="__RefHeading___lektion_4fallunterscheidungen_1"/><text:bookmark-start text:name="lektion_4fallunterscheidungen"/>Lektion 4: Fallunterscheidungen<text:bookmark-end text:name="__RefHeading___lektion_4fallunterscheidungen_1"/><text:bookmark-end text:name="lektion_4fallunterscheidungen"/></text:h>
      <text:p text:style-name="Horizontal_20_Line"/>
      <text:p text:style-name="Text_20_body"><text:a xlink:type="simple" xlink:href="https://training.aeg-reutlingen.de/infowiki/doku.php?id=php:php_lektion04_01" text:style-name="Internet_20_link" text:visited-style-name="Visited_20_Internet_20_Link">=&gt; Lektion 4.1: IF-ELSE - Fallunterscheidung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1:11</meta:creation-date>
    <dc:creator>Generated</dc:creator>
    <dc:date>2026-08-09T11::01:11</dc:date>
    <dc:language>en-US</dc:language>
    <meta:editing-cycles>1</meta:editing-cycles>
    <meta:editing-duration>PT0S</meta:editing-duration>
    <dc:title>php:php_lektion04</dc:title>
  </office:meta>
</office:document-meta>
</file>