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hp:php_lektion02_01"/><text:bookmark-start text:name="__RefHeading___lektion_2.1fehlermeldung_was_nun_1"/><text:bookmark-start text:name="lektion_2.1fehlermeldung_was_nun"/>Lektion 2.1: Fehlermeldung, was nun?<text:bookmark-end text:name="__RefHeading___lektion_2.1fehlermeldung_was_nun_1"/><text:bookmark-end text:name="lektion_2.1fehlermeldung_was_nun"/></text:h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
Entferne an einer Stelle das Semikolon am Zeilenende, was passiert?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Grundregel für Fehlermeldungen: <text:span text:style-name="Strong_20_Emphasis">LESEN!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23:32</meta:creation-date>
    <dc:creator>Generated</dc:creator>
    <dc:date>2026-08-10T14::23:32</dc:date>
    <dc:language>en-US</dc:language>
    <meta:editing-cycles>1</meta:editing-cycles>
    <meta:editing-duration>PT0S</meta:editing-duration>
    <dc:title>php:php_lektion02_01</dc:title>
  </office:meta>
</office:document-meta>
</file>