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1d154d774fa2c1d18d0fd39d2629635.jpg"/>
  <manifest:file-entry manifest:media-type="image/png" manifest:full-path="Pictures/a7c572e48bea305cbd570092b744a1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op:start"/><text:bookmark-start text:name="__RefHeading___objektorientierte_programmierung_1"/><text:bookmark-start text:name="objektorientierte_programmierung"/>Objektorientierte Programmierung<text:bookmark-end text:name="__RefHeading___objektorientierte_programmierung_1"/><text:bookmark-end text:name="objektorientierte_programmierung"/></text:h>
      <text:p text:style-name="Text_20_body">Bei der Objektorientierten Programmierung(OOP) sollen Daten zusammengefasst um Programmierung mit größeren Datenmengen zu vereinfachen.
OOP lohnt sich daher haupsächlich bei größeren Projekten.
Im folgenden Kapitel wird die Funktionsweise von OOP mit PHP erklärt.</text:p>
      <text:p text:style-name="Text_20_body">Die Objektorientierte Programmierung besteht aus vier Grundelementen:</text:p>
      <text:p text:style-name="Text_20_body"><text:span text:style-name="Strong_20_Emphasis">Klasse, Objekt, Eigenschaft, Methode</text:span></text:p>
      <text:h text:style-name="Heading_20_2" text:outline-level="2"><text:bookmark-start text:name="__RefHeading___klassen_objekte_eigenschaften_und_methoden_2"/><text:bookmark-start text:name="klassen_objekte_eigenschaften_und_methoden"/>Klassen, Objekte, Eigenschaften und Methoden<text:bookmark-end text:name="__RefHeading___klassen_objekte_eigenschaften_und_methoden_2"/><text:bookmark-end text:name="klassen_objekte_eigenschaften_und_methoden"/></text:h>
      <text:h text:style-name="Heading_20_5" text:outline-level="5"><text:bookmark-start text:name="__RefHeading___klasse_3"/><text:bookmark-start text:name="klasse"/>Klasse:<text:bookmark-end text:name="__RefHeading___klasse_3"/><text:bookmark-end text:name="klasse"/></text:h>
      <text:p text:style-name="Text_20_body">Eine Klasse beschreibt Eigenschaften und Methoden eines Objektes und wird daher benötigt um ein Objekt zu erstellen.</text:p>
      <text:h text:style-name="Heading_20_5" text:outline-level="5"><text:bookmark-start text:name="__RefHeading___objekt_4"/><text:bookmark-start text:name="objekt"/>Objekt:<text:bookmark-end text:name="__RefHeading___objekt_4"/><text:bookmark-end text:name="objekt"/></text:h>
      <text:p text:style-name="Text_20_body">Ein Objekt verfügt über Eigenschaften und Methoden.
(Genauere Erklärung folgt noch.)</text:p>
      <text:h text:style-name="Heading_20_5" text:outline-level="5"><text:bookmark-start text:name="__RefHeading___eigenschaft_5"/><text:bookmark-start text:name="eigenschaft"/>Eigenschaft:<text:bookmark-end text:name="__RefHeading___eigenschaft_5"/><text:bookmark-end text:name="eigenschaft"/></text:h>
      <text:p text:style-name="Text_20_body">Eigenschaften sind -wie der Name schon sagt- Eigenschaften von Objekten. Sie sind vergleichbar mit Variablen.</text:p>
      <text:h text:style-name="Heading_20_5" text:outline-level="5"><text:bookmark-start text:name="__RefHeading___methode_6"/><text:bookmark-start text:name="methode"/>Methode:<text:bookmark-end text:name="__RefHeading___methode_6"/><text:bookmark-end text:name="methode"/></text:h>
      <text:p text:style-name="Text_20_body">Methoden sind eine Art Funktionen, die ein Objekt nutzen kann.</text:p>
      <text:h text:style-name="Heading_20_3" text:outline-level="3"><text:bookmark-start text:name="__RefHeading___beispiel_7"/><text:bookmark-start text:name="beispiel"/>Beispiel<text:bookmark-end text:name="__RefHeading___beispiel_7"/><text:bookmark-end text:name="beispiel"/></text:h>
      <text:p text:style-name="Text_20_body">Das alles erscheint noch etwas abstrakt, es lässt sich aber einfach anhand eines Beispiels erläutern.</text:p>
      <text:p text:style-name="Text_20_body">Nehmen wir zum Beispiel wortwörtlich eine Klasse als Klasse, eine Informatikklasse.
Die Objekte wären dabei die Schüler mit ihren Eigenschaften und Methoden (=was die Schüler machen).
<draw:frame draw:style-name="media" draw:name="0" text:anchor-type="as-char" draw:z-index="0" svg:width="16.801041666667cm" svg:height="6.6939583333333cm"><draw:image xlink:href="Pictures/f1d154d774fa2c1d18d0fd39d2629635.jpg" xlink:type="simple" xlink:show="embed" xlink:actuate="onLoad"/></draw:frame></text:p>
      <text:p text:style-name="Text_20_body">In diesem Beispiel kann man das Geschlecht und die Haarfarbe der Schüler aus dem Kurs Inf1 bestimmen. Die Schüler können arbeiten und in Facebook gehen.
Bei Olaf hat man bestimmt, dass er ein Mann ist und schwarze Haare hat.</text:p>
      <text:h text:style-name="Heading_20_4" text:outline-level="4"><text:bookmark-start text:name="__RefHeading___in_php_8"/><text:bookmark-start text:name="in_php"/>In PHP<text:bookmark-end text:name="__RefHeading___in_php_8"/><text:bookmark-end text:name="in_php"/></text:h>
      <text:p text:style-name="Text_20_body">In PHP sieht das alles folgendermaßen aus:</text:p>
      <table:table table:style-name="Table">
        <table:table-column table:style-name="odt_auto_style_table_column_1_1"/>
        <table:table-row>
          <table:table-cell office:value-type="string" table:style-name="tablecell">
            <text:p text:style-name="Preformatted_20_Text"><text:span text:style-name="highlight_kw2">class</text:span> Inf<text:s text:c="28"/><text:span text:style-name="highlight_co1">//Definition der Klasse</text:span><text:line-break/><text:span text:style-name="highlight_br0">{</text:span><text:line-break/><text:s text:c="2"/><text:span text:style-name="highlight_kw2">var</text:span> <text:span text:style-name="highlight_re0">$Geschlecht</text:span><text:span text:style-name="highlight_sy0">;</text:span><text:s text:c="19"/><text:span text:style-name="highlight_co1">//Eigenschaft 1</text:span><text:line-break/><text:s text:c="2"/><text:span text:style-name="highlight_kw2">var</text:span> <text:span text:style-name="highlight_re0">$Haarfarbe</text:span><text:span text:style-name="highlight_sy0">;</text:span><text:s text:c="20"/><text:span text:style-name="highlight_co1">//Eigenschaft 2</text:span><text:line-break/><text:s text:c="2"/><text:span text:style-name="highlight_kw2">function</text:span> arbeiten<text:span text:style-name="highlight_br0">(</text:span><text:span text:style-name="highlight_re0">$dauer</text:span><text:span text:style-name="highlight_br0">)</text:span><text:s text:c="10"/><text:span text:style-name="highlight_co1">//Methode 1</text:span><text:line-break/><text:s text:c="2"/><text:span text:style-name="highlight_br0">{</text:span><text:line-break/><text:s text:c="2"/><text:span text:style-name="highlight_br0">}</text:span><text:line-break/><text:s text:c="2"/><text:span text:style-name="highlight_kw2">function</text:span> Facebook<text:span text:style-name="highlight_br0">(</text:span><text:span text:style-name="highlight_br0">)</text:span><text:s text:c="16"/><text:span text:style-name="highlight_co1">//Methode 2</text:span><text:line-break/><text:s text:c="2"/><text:span text:style-name="highlight_br0">{</text:span><text:line-break/><text:s text:c="2"/><text:span text:style-name="highlight_br0">}</text:span><text:line-break/><text:span text:style-name="highlight_br0">}</text:span></text:p>
          </table:table-cell>
        </table:table-row>
      </table:table>
      <text:p text:style-name="Text_20_body">Erzeugen eines Objekts</text:p>
      <table:table table:style-name="Table">
        <table:table-column table:style-name="odt_auto_style_table_column_2_1"/>
        <table:table-row>
          <table:table-cell office:value-type="string" table:style-name="tablecell">
            <text:p text:style-name="Preformatted_20_Text"><text:span text:style-name="highlight_kw2">class</text:span> Inf<text:line-break/><text:span text:style-name="highlight_br0">{</text:span><text:span text:style-name="highlight_sy0">...</text:span><text:span text:style-name="highlight_br0">}</text:span><text:line-break/><text:span text:style-name="highlight_re0">$Olaf</text:span> <text:span text:style-name="highlight_sy0">=</text:span> <text:span text:style-name="highlight_kw2">new</text:span> Inf<text:span text:style-name="highlight_sy0">;</text:span></text:p>
          </table:table-cell>
        </table:table-row>
      </table:table>
      <text:p text:style-name="Text_20_body">Damit ist Olaf zwar ein Schüler des Informatikkurses, hat aber noch keine Haarfarbe (und Geschlecht?).</text:p>
      <table:table table:style-name="Table">
        <table:table-column table:style-name="odt_auto_style_table_column_3_1"/>
        <table:table-row>
          <table:table-cell office:value-type="string" table:style-name="tablecell">
            <text:p text:style-name="Preformatted_20_Text"><text:span text:style-name="highlight_kw2">class</text:span> Inf<text:line-break/><text:span text:style-name="highlight_br0">{</text:span><text:span text:style-name="highlight_sy0">...</text:span><text:span text:style-name="highlight_br0">}</text:span><text:line-break/><text:span text:style-name="highlight_re0">$Olaf</text:span> <text:span text:style-name="highlight_sy0">=</text:span> <text:span text:style-name="highlight_kw2">new</text:span> Inf<text:span text:style-name="highlight_sy0">;</text:span><text:line-break/><text:span text:style-name="highlight_re0">$Olaf</text:span> <text:span text:style-name="highlight_sy0">-&gt;</text:span> <text:span text:style-name="highlight_me1">Geschlecht</text:span> <text:span text:style-name="highlight_sy0">=</text:span> <text:span text:style-name="highlight_st0">"Mann"</text:span><text:span text:style-name="highlight_sy0">;</text:span><text:s text:c="8"/><text:span text:style-name="highlight_co1">//Kein '$' bei Geschlecht</text:span></text:p>
          </table:table-cell>
        </table:table-row>
      </table:table>
      <text:p text:style-name="Text_20_body">Glückwunsch Olaf, jetzt bist du ein Mann.</text:p>
      <text:p text:style-name="Text_20_body">Ein wichtiges Element im OOP ist das 'this' verweist auf das eigene Objekt und wird vor allem bei den Methoden wichtig, vor allem weil mehrere Objekte eine Methode Nutzen können. Wie genau das aussieht zeigt dieses Beispiel</text:p>
      <table:table table:style-name="Table">
        <table:table-column table:style-name="odt_auto_style_table_column_4_1"/>
        <table:table-row>
          <table:table-cell office:value-type="string" table:style-name="tablecell">
            <text:p text:style-name="Preformatted_20_Text"><text:span text:style-name="highlight_kw2">class</text:span> Inf<text:s text:c="28"/><text:line-break/><text:span text:style-name="highlight_br0">{</text:span><text:line-break/><text:s text:c="2"/><text:span text:style-name="highlight_kw2">var</text:span> <text:span text:style-name="highlight_re0">$Geschlecht</text:span><text:span text:style-name="highlight_sy0">;</text:span><text:s text:c="19"/><text:line-break/><text:s text:c="2"/><text:span text:style-name="highlight_kw2">var</text:span> <text:span text:style-name="highlight_re0">$Haarfarbe</text:span><text:span text:style-name="highlight_sy0">;</text:span><text:s text:c="20"/><text:line-break/><text:s text:c="2"/><text:span text:style-name="highlight_kw2">function</text:span> haarfarbe<text:span text:style-name="highlight_br0">(</text:span><text:span text:style-name="highlight_re0">$farbe</text:span><text:span text:style-name="highlight_br0">)</text:span><text:s text:c="9"/><text:line-break/><text:s text:c="2"/><text:span text:style-name="highlight_br0">{</text:span><text:line-break/><text:s text:c="2"/><text:span text:style-name="highlight_re0">$this</text:span> <text:span text:style-name="highlight_sy0">-&gt;</text:span> <text:span text:style-name="highlight_me1">Haarfarbe</text:span> <text:span text:style-name="highlight_sy0">=</text:span> <text:span text:style-name="highlight_re0">$farbe</text:span><text:span text:style-name="highlight_sy0">;</text:span><text:line-break/><text:s text:c="2"/><text:span text:style-name="highlight_br0">}</text:span><text:line-break/><text:span text:style-name="highlight_br0">}</text:span><text:line-break/><text:span text:style-name="highlight_re0">$Olaf</text:span> <text:span text:style-name="highlight_sy0">=</text:span> <text:span text:style-name="highlight_kw2">new</text:span> Inf<text:span text:style-name="highlight_sy0">;</text:span><text:line-break/><text:span text:style-name="highlight_re0">$Olaf</text:span> <text:span text:style-name="highlight_sy0">-&gt;</text:span> <text:span text:style-name="highlight_me1">Geschlecht</text:span> <text:span text:style-name="highlight_sy0">=</text:span> <text:span text:style-name="highlight_st0">"Mann"</text:span><text:span text:style-name="highlight_sy0">;</text:span> <text:line-break/><text:span text:style-name="highlight_re0">$Olaf</text:span><text:s text:c="2"/><text:span text:style-name="highlight_sy0">-&gt;</text:span> <text:span text:style-name="highlight_me1">haarfarbe</text:span><text:span text:style-name="highlight_br0">(</text:span><text:span text:style-name="highlight_st0">"Schwarz"</text:span><text:span text:style-name="highlight_br0">)</text:span><text:span text:style-name="highlight_sy0">;</text:span></text:p>
          </table:table-cell>
        </table:table-row>
      </table:table>
      <text:h text:style-name="Heading_20_2" text:outline-level="2"><text:bookmark-start text:name="__RefHeading___uebungen_9"/><text:bookmark-start text:name="uebungen"/>Übungen<text:bookmark-end text:name="__RefHeading___uebungen_9"/><text:bookmark-end text:name="uebungen"/></text:h>
      <text:p text:style-name="Text_20_body"><draw:frame draw:style-name="media" draw:name="1" text:anchor-type="as-char" draw:z-index="1" svg:width="1.6933333333333cm" svg:height="1.6933333333333cm"><draw:image xlink:href="Pictures/a7c572e48bea305cbd570092b744a14b.png" xlink:type="simple" xlink:show="embed" xlink:actuate="onLoad"/></draw:frame></text:p>
      <text:list text:style-name="Numbering_20_1" text:continue-numbering="false">
        <text:list-item>
          <text:p text:style-name="Numbering_20_1_Content_First"> Erstelle ein Programm, das die Seitenlängen eines Quaders abfragt und dieses Quader als Objekt einer Klasse erstellt</text:p>
        </text:list-item>
        <text:list-item>
          <text:p text:style-name="Numbering_20_1_Content_Last"> Erstelle Methoden, die Oberfläche und Volumen des Quaders berechnen und ausgeben</text:p>
        </text:list-item>
      </text:list>
      <text:h text:style-name="Heading_20_5" text:outline-level="5"><text:bookmark-start text:name="__RefHeading___zusatzaufgaben_10"/><text:bookmark-start text:name="zusatzaufgaben"/>Zusatzaufgaben<text:bookmark-end text:name="__RefHeading___zusatzaufgaben_10"/><text:bookmark-end text:name="zusatzaufgaben"/></text:h>
      <text:list text:style-name="List_20_1" text:continue-numbering="false">
        <text:list-item>
          <text:p text:style-name="List_20_1_Content_First"> Erweitere dein Programm so, dass es auch regelmäßige quadratische Pyramiden als Objekte erstellen kann</text:p>
        </text:list-item>
        <text:list-item>
          <text:p text:style-name="List_20_1_Content_Last"> Bei Interesse kannst du dich über <text:span text:style-name="Strong_20_Emphasis">Vererbung</text:span>, <text:span text:style-name="Strong_20_Emphasis">Kapselung</text:span>, und <text:span text:style-name="Strong_20_Emphasis">Klonen</text:span> im OOP informier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1::03:04</meta:creation-date>
    <dc:creator>Generated</dc:creator>
    <dc:date>2026-08-09T11::03:04</dc:date>
    <dc:language>en-US</dc:language>
    <meta:editing-cycles>1</meta:editing-cycles>
    <meta:editing-duration>PT0S</meta:editing-duration>
    <dc:title>oop:start</dc:title>
  </office:meta>
</office:document-meta>
</file>