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c8f555d527f08f15708b256ecbe288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draw:frame draw:style-name="mediaright" draw:name="0" text:anchor-type="paragraph" draw:z-index="0" svg:width="2.6458333333333cm" style:rel-width="100%" svg:height="3.9017668776371cm" style:rel-height="scale"><draw:image xlink:href="Pictures/8c8f555d527f08f15708b256ecbe288f.png" xlink:type="simple" xlink:show="embed" xlink:actuate="onLoad"/></draw:frame></text:p>
      <text:h text:style-name="Heading_20_1" text:outline-level="1"><text:bookmark text:name="netzwerk:start"/><text:bookmark-start text:name="__RefHeading___netzwerktechnik_1"/><text:bookmark-start text:name="netzwerktechnik"/>Netzwerktechnik<text:bookmark-end text:name="__RefHeading___netzwerktechnik_1"/><text:bookmark-end text:name="netzwerktechnik"/></text:h>
      <text:h text:style-name="Heading_20_3" text:outline-level="3"><text:bookmark-start text:name="__RefHeading___teil_1grundlagen_mit_filius_2"/><text:bookmark-start text:name="teil_1grundlagen_mit_filius"/>Teil 1: Grundlagen mit Filius<text:bookmark-end text:name="__RefHeading___teil_1grundlagen_mit_filius_2"/><text:bookmark-end text:name="teil_1grundlagen_mit_filius"/></text:h>
      <text:list text:style-name="List_20_1" text:continue-numbering="false">
        <text:list-item>
          <text:p text:style-name="LastListParagraph_List_20_1_Content_First"> <text:a xlink:type="simple" xlink:href="https://training.aeg-reutlingen.de/infowiki/doku.php?id=netzwerk:lektion_01" text:style-name="Internet_20_link" text:visited-style-name="Visited_20_Internet_20_Link">Lektion 1: ...</text:a></text:p>
        </text:list-item>
      </text:list>
      <text:h text:style-name="Heading_20_3" text:outline-level="3"><text:bookmark-start text:name="__RefHeading___teil_2n.n_3"/><text:bookmark-start text:name="teil_2n.n"/>Teil 2: N.N.<text:bookmark-end text:name="__RefHeading___teil_2n.n_3"/><text:bookmark-end text:name="teil_2n.n"/></text:h>
      <text:p text:style-name="Text_20_body"><text:a xlink:type="simple" xlink:href="https://training.aeg-reutlingen.de/infowiki/doku.php?id=netzwerk:lektion_alt" text:style-name="Internet_20_link" text:visited-style-name="Visited_20_Internet_20_Link">bisherige Materiali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2:02</meta:creation-date>
    <dc:creator>Generated</dc:creator>
    <dc:date>2026-08-09T12::42:02</dc:date>
    <dc:language>en-US</dc:language>
    <meta:editing-cycles>1</meta:editing-cycles>
    <meta:editing-duration>PT0S</meta:editing-duration>
    <dc:title>netzwerk:start</dc:title>
  </office:meta>
</office:document-meta>
</file>