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e3fc4420dc7925561b1392204fa900.png"/>
  <manifest:file-entry manifest:media-type="image/png" manifest:full-path="Pictures/35bb6d57c2e9ba32f3ebb1370b420b99.png"/>
  <manifest:file-entry manifest:media-type="image/png" manifest:full-path="Pictures/25789bcee25ce4402b2a0e05d0c8e780.png"/>
  <manifest:file-entry manifest:media-type="image/png" manifest:full-path="Pictures/1d2ac9753f6468f8cec09cc48bb773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netzwerk:lektion_06" text:style-name="Internet_20_link" text:visited-style-name="Visited_20_Internet_20_Link">=&gt; Lektion 6: DHCP-Server</text:a></text:p>
      <text:h text:style-name="Heading_20_1" text:outline-level="1"><text:bookmark text:name="netzwerk:lektion_07"/><text:bookmark-start text:name="__RefHeading___lektion_7dns-server_und_aufloesung_der_ip-adressen_1"/><text:bookmark-start text:name="lektion_7dns-server_und_aufloesung_der_ip-adressen"/>Lektion 7: DNS-Server und Auflösung der IP-Adressen<text:bookmark-end text:name="__RefHeading___lektion_7dns-server_und_aufloesung_der_ip-adressen_1"/><text:bookmark-end text:name="lektion_7dns-server_und_aufloesung_der_ip-adressen"/></text:h>
      <text:p text:style-name="Text_20_body">Bei einem immer größeren Netzwerk, können wir uns die einzelnen IP-Adressen nicht immer merken. Darum werden die Adressen durch Domains ersetzt, wie z.B. web.de oder gmx.net und viele mehr.<text:line-break/>
Wie werden jedoch diese IP-Adressen gefunden, wenn wir nur die Domain haben?</text:p>
      <text:p text:style-name="Text_20_body"><draw:frame draw:style-name="mediaright" draw:name="0" text:anchor-type="paragraph" draw:z-index="0" svg:width="11.90625cm" svg:height="7.6089610927152cm"><draw:image xlink:href="Pictures/33e3fc4420dc7925561b1392204fa900.png" xlink:type="simple" xlink:show="embed" xlink:actuate="onLoad"/></draw:frame>
Wie würdet ihr eine Telefonnummer suchen?<text:line-break/>
Wir fragen jemanden der es weiß!!!</text:p>
      <text:p text:style-name="Text_20_body">Über den eigenen Service-Provider gelangen die Anfragen an verschiedene Zwischenserver, die wie Router miteinander verbunden sind. Jeder Server kennt die direkt mit ihm verbundenen weiteren Server bis hin zu der Adresse, an die man gelangen möchte, ähnlich wie im Bild.</text:p>
      <text:p text:style-name="Text_20_body">Für einen kleinen Einblick in dieses große Thema bietet sich die nächste Aufgabe an. Hier kommen auch gleich weitere Probleme zum Vorschein, weswegen auch viele Zwischenserver bzw. Router geschaltet sind.</text:p>
      <text:p text:style-name="Text_20_body"><draw:frame draw:style-name="mediaright" draw:name="1" text:anchor-type="paragraph" draw:z-index="1" svg:width="1.6933333333333cm" svg:height="1.6933333333333cm"><draw:image xlink:href="Pictures/35bb6d57c2e9ba32f3ebb1370b420b99.png" xlink:type="simple" xlink:show="embed" xlink:actuate="onLoad"/></draw:frame></text:p>
      <text:h text:style-name="Heading_20_3" text:outline-level="3"><text:bookmark-start text:name="__RefHeading___aufgabe_23_2"/><text:bookmark-start text:name="aufgabe_23"/>Aufgabe 23<text:bookmark-end text:name="__RefHeading___aufgabe_23_2"/><text:bookmark-end text:name="aufgabe_23"/></text:h>
      <text:p text:style-name="Text_20_body"><text:span text:style-name="Strong_20_Emphasis">1.</text:span> Richte ein Netzwerk ein wie im Bild unten.</text:p>
      <text:p text:style-name="Text_20_body"><draw:frame draw:style-name="mediacenter" draw:name="2" text:anchor-type="paragraph" draw:z-index="2" svg:width="17.197916666667cm" style:rel-width="100%" svg:height="10.377379261364cm" style:rel-height="scale"><draw:image xlink:href="Pictures/25789bcee25ce4402b2a0e05d0c8e780.png" xlink:type="simple" xlink:show="embed" xlink:actuate="onLoad"/></draw:frame></text:p>
      <text:p text:style-name="Text_20_body"><text:span text:style-name="Strong_20_Emphasis">2.</text:span> Die beiden Notebooks im Netz 1.1.1.* sollen per DHCP konfiguriert werden (verwende ggf. deine Lösung aus der vorherigen Lektion). Das Notebook 3 soll eine feste IP-Adresse bekommen.</text:p>
      <text:p text:style-name="Text_20_body">Es reicht, wenn die beiden Router sich gegenseitig als Gateway eintragen, es ist kein weitere Eintrag in der Weiterleitungstabelle nötig.</text:p>
      <text:p text:style-name="Text_20_body"><draw:frame draw:style-name="mediaright" draw:name="3" text:anchor-type="paragraph" draw:z-index="3" svg:width="10.583333333333cm" svg:height="7.9375cm"><draw:image xlink:href="Pictures/1d2ac9753f6468f8cec09cc48bb77395.png" xlink:type="simple" xlink:show="embed" xlink:actuate="onLoad"/></draw:frame>
<text:span text:style-name="Strong_20_Emphasis">3.</text:span> Installiere auf dem DNS-Server (dns.internet.de) die Software „DNS-Server“ und trage die IP-Adresse des Servers „<text:a xlink:type="simple" xlink:href="http://www.internet.de" text:style-name="Internet_20_link" text:visited-style-name="Visited_20_Internet_20_Link">www.internet.de</text:a>“ ein (siehe Bild). Starte den DNS-Server anschließend.</text:p>
      <text:p text:style-name="Text_20_body"><text:span text:style-name="Strong_20_Emphasis">4.</text:span> Trage die IP-Adresse des DNS-Servers überall da ein, wo es nötig ist (d.h. auf dem DHCP-Server bzw. den Notebooks).</text:p>
      <text:p text:style-name="Text_20_body"><text:span text:style-name="Strong_20_Emphasis">5.</text:span> Installiere und starte den Web-Server auf „<text:a xlink:type="simple" xlink:href="http://www.internet.de" text:style-name="Internet_20_link" text:visited-style-name="Visited_20_Internet_20_Link">www.internet.de</text:a>“ und installiere den Webbrowser auf den Notebooks. Versuche, die Seite „<text:a xlink:type="simple" xlink:href="http://www.internet.de" text:style-name="Internet_20_link" text:visited-style-name="Visited_20_Internet_20_Link">http://www.internet.de</text:a>“ aufzurufen.</text:p>
      <text:p text:style-name="Text_20_body"><text:span text:style-name="Strong_20_Emphasis">6.</text:span> Schicke ein Ping-Signal von den Notebooks an „<text:a xlink:type="simple" xlink:href="http://www.internet.de" text:style-name="Internet_20_link" text:visited-style-name="Visited_20_Internet_20_Link">www.internet.de</text:a>“ - was kannst du an den Kabeln beobachten?</text:p>
      <text:p text:style-name="Horizontal_20_Line"/>
      <text:p text:style-name="Text_20_body"><text:a xlink:type="simple" xlink:href="https://training.aeg-reutlingen.de/infowiki/doku.php?id=netzwerk:start" text:style-name="Internet_20_link" text:visited-style-name="Visited_20_Internet_20_Link">=&gt; Übersicht: Netzwerktechni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1:36</meta:creation-date>
    <dc:creator>Generated</dc:creator>
    <dc:date>2026-08-09T15::01:36</dc:date>
    <dc:language>en-US</dc:language>
    <meta:editing-cycles>1</meta:editing-cycles>
    <meta:editing-duration>PT0S</meta:editing-duration>
    <dc:title>netzwerk:lektion_07</dc:title>
  </office:meta>
</office:document-meta>
</file>