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ff48c2e59952e783928d07795997a5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5_01" text:style-name="Internet_20_link" text:visited-style-name="Visited_20_Internet_20_Link">=&gt; Lektion 5.1: Problemstellung</text:a></text:p>
      <text:h text:style-name="Heading_20_1" text:outline-level="1"><text:bookmark text:name="netzwerk:lektion_05_02"/><text:bookmark-start text:name="__RefHeading___lektion_5.2loesung_1"/><text:bookmark-start text:name="lektion_5.2loesung"/>Lektion 5.2: Lösung<text:bookmark-end text:name="__RefHeading___lektion_5.2loesung_1"/><text:bookmark-end text:name="lektion_5.2loesung"/></text:h>
      <text:p text:style-name="Text_20_body">Ein <text:span text:style-name="Strong_20_Emphasis">Router</text:span>, oder auch <text:span text:style-name="Strong_20_Emphasis">Vermittlungsrechner</text:span>, verbindet zwei (oder mehr) Netzwerke miteinander. Doch woher weiß ein PC eigentlich, welche Adresse der Router besitzt?</text:p>
      <text:p text:style-name="Text_20_body">Das alles läuft über das <text:span text:style-name="Strong_20_Emphasis">Gateway</text:span>. Das Gateway eines PCs bestimmt die Adresse, an welche der PC seine Daten schicken soll, wenn die Adresse sich <text:span text:style-name="Strong_20_Emphasis">nicht</text:span> in seinem Subnetz befindet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
<draw:frame draw:style-name="mediaright" draw:name="1" text:anchor-type="paragraph" draw:z-index="1" svg:width="7.9375cm" style:rel-width="100%" svg:height="8.4016812865497cm" style:rel-height="scale"><draw:image xlink:href="Pictures/ff48c2e59952e783928d07795997a58e.png" xlink:type="simple" xlink:show="embed" xlink:actuate="onLoad"/></draw:frame></text:p>
      <text:h text:style-name="Heading_20_3" text:outline-level="3"><text:bookmark-start text:name="__RefHeading___aufgabe_18_2"/><text:bookmark-start text:name="aufgabe_18"/>Aufgabe 18:<text:bookmark-end text:name="__RefHeading___aufgabe_18_2"/><text:bookmark-end text:name="aufgabe_18"/></text:h>
      <text:p text:style-name="Text_20_body"><text:span text:style-name="Strong_20_Emphasis">a)</text:span> Das rechts stehende Netzwerk aus <text:a xlink:type="simple" xlink:href="https://training.aeg-reutlingen.de/infowiki/doku.php?id=netzwerk:lektion_05_01" text:style-name="Internet_20_link" text:visited-style-name="Visited_20_Internet_20_Link">=&gt; Beispiel 1 in Lektion 5.1</text:a> soll in zwei einzelne Netzwerke aufgeteilt und mit Hilfe eines Routers miteinander verbunden werden. Löse das Problem mit Hilfe von Filius.
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Beachte das Gateway!</text:span><text:span text:style-name="Strong_20_Emphasis">Router</text:span> (Vermittlungsrechner) werden im Entwurfsmodus konfiguriert. Für jedes angeschlossene Netzwerk steht eine eigene Netzwerkkarte zur Verfügung. IP-Adresse des Routers (Gateway) muss bei den Clients eingetragen werden. Die Weiterleitungstabelle wird automatisch angepasst, Einträge von Hand sind nicht nötig.</text:p>
          </table:table-cell>
        </table:table-row>
      </table:table>
      <text:p text:style-name="Text_20_body"><text:span text:style-name="Strong_20_Emphasis">b)</text:span> Teste im Anschluss dein Netzwerk mit Hilfe des bekannten Ping-Befehls aus <text:a xlink:type="simple" xlink:href="https://training.aeg-reutlingen.de/infowiki/doku.php?id=netzwerk:lektion_02_05" text:style-name="Internet_20_link" text:visited-style-name="Visited_20_Internet_20_Link">=&gt; Lektion 2.5: Ping</text:a>.</text:p>
      <text:p text:style-name="Horizontal_20_Line"/>
      <text:p text:style-name="Text_20_body"><text:a xlink:type="simple" xlink:href="https://training.aeg-reutlingen.de/infowiki/doku.php?id=netzwerk:lektion_05_03" text:style-name="Internet_20_link" text:visited-style-name="Visited_20_Internet_20_Link">=&gt; Lektion 5.3: Ein etwas größeres Netzwerk</text:a><text:line-break/>
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1:05</meta:creation-date>
    <dc:creator>Generated</dc:creator>
    <dc:date>2026-08-09T11::41:05</dc:date>
    <dc:language>en-US</dc:language>
    <meta:editing-cycles>1</meta:editing-cycles>
    <meta:editing-duration>PT0S</meta:editing-duration>
    <dc:title>netzwerk:lektion_05_02</dc:title>
  </office:meta>
</office:document-meta>
</file>