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48c2e59952e783928d07795997a58e.png"/>
  <manifest:file-entry manifest:media-type="image/png" manifest:full-path="Pictures/ea96aec8de2c14545db99765ca23f01b.png"/>
  <manifest:file-entry manifest:media-type="image/png" manifest:full-path="Pictures/4c53c8c952c499a099c67f51f52f1d0e.png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lektion_05_01"/><text:bookmark-start text:name="__RefHeading___lektion_5.1problemstellung_1"/><text:bookmark-start text:name="lektion_5.1problemstellung"/>Lektion 5.1: Problemstellung<text:bookmark-end text:name="__RefHeading___lektion_5.1problemstellung_1"/><text:bookmark-end text:name="lektion_5.1problemstellung"/></text:h>
      <text:p text:style-name="Text_20_body">Wie müsste bei den drei Beispielen jeweils die Subnetz-Maske gewählt werden, dass alle Geräte sichtbar sind?</text:p>
      <text:p text:style-name="Plugin_DivAlign2_Center"><text:span text:style-name="Strong_20_Emphasis">Beispiel 1</text:span>
<draw:frame draw:style-name="media" draw:name="0" text:anchor-type="as-char" draw:z-index="0" svg:width="11.90625cm" svg:height="12.602521929825cm"><draw:image xlink:href="Pictures/ff48c2e59952e783928d07795997a58e.png" xlink:type="simple" xlink:show="embed" xlink:actuate="onLoad"/></draw:frame></text:p>
      <text:p text:style-name="Horizontal_20_Line"/>
      <text:p text:style-name="Text_20_body"><text:span text:style-name="Strong_20_Emphasis">Beispiel 2</text:span>
<draw:frame draw:style-name="media" draw:name="1" text:anchor-type="as-char" draw:z-index="1" svg:width="14.552083333333cm" svg:height="11.192324716714cm"><draw:image xlink:href="Pictures/ea96aec8de2c14545db99765ca23f01b.png" xlink:type="simple" xlink:show="embed" xlink:actuate="onLoad"/></draw:frame></text:p>
      <text:p text:style-name="Horizontal_20_Line"/>
      <text:p text:style-name="Text_20_body"><text:span text:style-name="Strong_20_Emphasis">Beispiel 3</text:span>
<draw:frame draw:style-name="media" draw:name="2" text:anchor-type="as-char" draw:z-index="2" svg:width="14.552083333333cm" svg:height="11.052996817539cm"><draw:image xlink:href="Pictures/4c53c8c952c499a099c67f51f52f1d0e.png" xlink:type="simple" xlink:show="embed" xlink:actuate="onLoad"/></draw:frame></text:p>
      <text:p text:style-name="Text_20_body"><draw:frame draw:style-name="mediaright" draw:name="3" text:anchor-type="paragraph" draw:z-index="3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7_2"/><text:bookmark-start text:name="aufgabe_17"/>Aufgabe 17:<text:bookmark-end text:name="__RefHeading___aufgabe_17_2"/><text:bookmark-end text:name="aufgabe_17"/></text:h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3:47</meta:creation-date>
    <dc:creator>Generated</dc:creator>
    <dc:date>2026-08-09T12::43:47</dc:date>
    <dc:language>en-US</dc:language>
    <meta:editing-cycles>1</meta:editing-cycles>
    <meta:editing-duration>PT0S</meta:editing-duration>
    <dc:title>netzwerk:lektion_05_01</dc:title>
  </office:meta>
</office:document-meta>
</file>