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3_04" text:style-name="Internet_20_link" text:visited-style-name="Visited_20_Internet_20_Link">=&gt; Lektion 3.4: Protokolle 2</text:a></text:p>
      <text:h text:style-name="Heading_20_1" text:outline-level="1"><text:bookmark text:name="netzwerk:lektion_05"/><text:bookmark-start text:name="__RefHeading___lektion_5dhcp-server_1"/><text:bookmark-start text:name="lektion_5dhcp-server"/>Lektion 5: DHCP-Server<text:bookmark-end text:name="__RefHeading___lektion_5dhcp-server_1"/><text:bookmark-end text:name="lektion_5dhcp-server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"/><text:bookmark-start text:name="aufgabe"/>Aufgabe :<text:bookmark-end text:name="__RefHeading___aufgabe_2"/><text:bookmark-end text:name="aufgabe"/></text:h>
      <text:list text:style-name="List_20_1" text:continue-numbering="false">
        <text:list-item>
          <text:p text:style-name="List_20_1_Content_First"> Bearbeite Aufgabe 4 auf dem Handout.</text:p>
        </text:list-item>
        <text:list-item>
          <text:p text:style-name="List_20_1_Content_Last"> Erkläre (nach Recherche) in deiner Protokolldatei den Einsatzzweck eines DHCP-Servers.</text:p>
        </text:list-item>
      </text:list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41:07</meta:creation-date>
    <dc:creator>Generated</dc:creator>
    <dc:date>2026-08-09T11::41:07</dc:date>
    <dc:language>en-US</dc:language>
    <meta:editing-cycles>1</meta:editing-cycles>
    <meta:editing-duration>PT0S</meta:editing-duration>
    <dc:title>netzwerk:lektion_05</dc:title>
  </office:meta>
</office:document-meta>
</file>