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etzwerk:lektion_04"/><text:bookmark-start text:name="__RefHeading___aufgabe_4internetprotokollfamilie_tcp_ip_1"/><text:bookmark-start text:name="aufgabe_4internetprotokollfamilie_tcp_ip"/>Aufgabe 4: Internetprotokollfamilie, TCP/IP<text:bookmark-end text:name="__RefHeading___aufgabe_4internetprotokollfamilie_tcp_ip_1"/><text:bookmark-end text:name="aufgabe_4internetprotokollfamilie_tcp_ip"/></text:h>
      <text:list text:style-name="List_20_1" text:continue-numbering="false">
        <text:list-item>
          <text:p text:style-name="List_20_1_Content_First"> Bearbeite Aufgabe 3 auf dem Handout.</text:p>
        </text:list-item>
        <text:list-item>
          <text:p text:style-name="List_20_1_Content"> Recherchiere zum Thema <text:span text:style-name="Strong_20_Emphasis">Internetprotokollfamilie und TCP/IP</text:span>. </text:p>
        </text:list-item>
        <text:list-item>
          <text:p text:style-name="List_20_1_Content"> Protokolliere deine Rechercheergebnisse in deiner Netzwerktechnik-Datei, in dem du das <text:span text:style-name="Strong_20_Emphasis">4-Schichten-Modell</text:span> darstellst und für jede Schicht in deinen eigenen Worten erläuterst, welche Problematik sich ergibt und wie diese gelöst wird.</text:p>
        </text:list-item>
        <text:list-item>
          <text:p text:style-name="List_20_1_Content"> Erkläre diese Adressierung eines Servers: <text:span text:style-name="Strong_20_Emphasis">192.168.0.101:55555</text:span></text:p>
        </text:list-item>
        <text:list-item>
          <text:p text:style-name="List_20_1_Content_Last"> Erläutere den Zweck von Port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31</meta:creation-date>
    <dc:creator>Generated</dc:creator>
    <dc:date>2026-08-09T15::01:31</dc:date>
    <dc:language>en-US</dc:language>
    <meta:editing-cycles>1</meta:editing-cycles>
    <meta:editing-duration>PT0S</meta:editing-duration>
    <dc:title>netzwerk:lektion_04</dc:title>
  </office:meta>
</office:document-meta>
</file>