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af8023449a6b2c4e57ba77c8820553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3_02" text:style-name="Internet_20_link" text:visited-style-name="Visited_20_Internet_20_Link">=&gt; Lektion 3.2: Protokolle 1</text:a></text:p>
      <text:h text:style-name="Heading_20_1" text:outline-level="1"><text:bookmark text:name="netzwerk:lektion_03_03"/><text:bookmark-start text:name="__RefHeading___lektion_3.3e-mails_1"/><text:bookmark-start text:name="lektion_3.3e-mails"/>Lektion 3.3: E-Mails<text:bookmark-end text:name="__RefHeading___lektion_3.3e-mails_1"/><text:bookmark-end text:name="lektion_3.3e-mails"/></text:h>
      <text:p text:style-name="Text_20_body">Verwende das vorhandene Netzwerk aus Aufgabe 11!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4" text:outline-level="4"><text:bookmark-start text:name="__RefHeading___aufgabe_12_2"/><text:bookmark-start text:name="aufgabe_12"/>Aufgabe 12<text:bookmark-end text:name="__RefHeading___aufgabe_12_2"/><text:bookmark-end text:name="aufgabe_12"/></text:h>
      <text:p text:style-name="Text_20_body"><text:span text:style-name="Strong_20_Emphasis">1.</text:span> Installiere auf dem „Server“ einen E-Mail-Dienst mit der Maildomain „web.de“. Richte folgende Mail-Konten ein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enutzername  </text:p>
          </table:table-cell>
          <table:table-cell office:value-type="string" table:style-name="tableheader">
            <text:p text:style-name="Table_20_Heading">Passwort  </text:p>
          </table:table-cell>
        </table:table-row>
        <table:table-row>
          <table:table-cell office:value-type="string" table:style-name="tablecell">
            <text:p text:style-name="tablealignleft">Kalle  </text:p>
          </table:table-cell>
          <table:table-cell office:value-type="string" table:style-name="tablecell">
            <text:p text:style-name="tablealignleft">qqq  </text:p>
          </table:table-cell>
        </table:table-row>
        <table:table-row>
          <table:table-cell office:value-type="string" table:style-name="tablecell">
            <text:p text:style-name="tablealignleft">Jens  </text:p>
          </table:table-cell>
          <table:table-cell office:value-type="string" table:style-name="tablecell">
            <text:p text:style-name="tablealignleft">eee  </text:p>
          </table:table-cell>
        </table:table-row>
        <table:table-row>
          <table:table-cell office:value-type="string" table:style-name="tablecell">
            <text:p text:style-name="tablealignleft">Karin  </text:p>
          </table:table-cell>
          <table:table-cell office:value-type="string" table:style-name="tablecell">
            <text:p text:style-name="tablealignleft">rrr  </text:p>
          </table:table-cell>
        </table:table-row>
      </table:table>
      <text:p text:style-name="Text_20_body"><text:span text:style-name="Strong_20_Emphasis">2.</text:span> Richte auf den Clients E-Mail-Programme ein.<text:line-break/><draw:frame draw:style-name="media" draw:name="1" text:anchor-type="as-char" draw:z-index="1" svg:width="9.2604166666667cm" style:rel-width="100%" svg:height="6.9453125cm" style:rel-height="scale"><draw:image xlink:href="Pictures/af8023449a6b2c4e57ba77c8820553f8.png" xlink:type="simple" xlink:show="embed" xlink:actuate="onLoad"/></draw:frame></text:p>
      <text:p text:style-name="Text_20_body"><text:span text:style-name="Strong_20_Emphasis">3.</text:span> Schicke E-Mails von einem Nutzer an andere Nutzer und beantworte diese.</text:p>
      <text:p text:style-name="Text_20_body"><text:span text:style-name="Strong_20_Emphasis">4.</text:span> Betrachte den Protokollverlauf auf dem Mailserver (LOG-Fenster)</text:p>
      <text:p text:style-name="Horizontal_20_Line"/>
      <text:p text:style-name="Text_20_body"><text:a xlink:type="simple" xlink:href="https://training.aeg-reutlingen.de/infowiki/doku.php?id=netzwerk:lektion_03_04" text:style-name="Internet_20_link" text:visited-style-name="Visited_20_Internet_20_Link">=&gt; Lektion 3.4: Protokolle 2</text:a><text:line-break/>
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23:25</meta:creation-date>
    <dc:creator>Generated</dc:creator>
    <dc:date>2026-08-09T10::23:25</dc:date>
    <dc:language>en-US</dc:language>
    <meta:editing-cycles>1</meta:editing-cycles>
    <meta:editing-duration>PT0S</meta:editing-duration>
    <dc:title>netzwerk:lektion_03_03</dc:title>
  </office:meta>
</office:document-meta>
</file>