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00fb4988ee7191437e49edc9487e2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netzwerk:lektion_03" text:style-name="Internet_20_link" text:visited-style-name="Visited_20_Internet_20_Link">=&gt; Lektion 3: Netzwerkdienste</text:a></text:p>
      <text:p text:style-name="Text_20_body"><draw:frame draw:style-name="mediaright" draw:name="0" text:anchor-type="paragraph" draw:z-index="0" svg:width="5.2916666666667cm" style:rel-width="100%" svg:height="8.8884934756821cm" style:rel-height="scale"><draw:image xlink:href="Pictures/400fb4988ee7191437e49edc9487e27f.png" xlink:type="simple" xlink:show="embed" xlink:actuate="onLoad"/></draw:frame></text:p>
      <text:h text:style-name="Heading_20_5" text:outline-level="5"><text:bookmark text:name="netzwerk:lektion_03_01"/><text:bookmark-start text:name="__RefHeading___im_gegensatz_dazu_steht_das_client-server-prinzip_1"/><text:bookmark-start text:name="im_gegensatz_dazu_steht_das_client-server-prinzip"/>Im Gegensatz dazu steht das Client-Server-Prinzip<text:bookmark-end text:name="__RefHeading___im_gegensatz_dazu_steht_das_client-server-prinzip_1"/><text:bookmark-end text:name="im_gegensatz_dazu_steht_das_client-server-prinzip"/></text:h>
      <text:p text:style-name="Text_20_body">Ein zentraler Computer (der Server) stellt Dienste bereit. Der Begriff „Server“ bezeichnet sowohl das Gerät als auch für die Programme, die Dienste anbieten!</text:p>
      <text:p text:style-name="Text_20_body">Mehrere Client-Computer nehmen diese Dienste in Anspruch. Kommunikation läuft stets über den Server, nicht direkt zwischen den Clients. Der Server wartet (passiv), bis ein Client eine Verbindung aufbaut und antwortet auf Anfragen des Clients (siehe auch <text:a xlink:type="simple" xlink:href="https://training.aeg-reutlingen.de/infowiki/doku.php?id=netzwerk:lektion_02_04" text:style-name="Internet_20_link" text:visited-style-name="Visited_20_Internet_20_Link">=&gt; Lektion 2.4: Server</text:a>).</text:p>
      <text:p text:style-name="Horizontal_20_Line"/>
      <text:p text:style-name="Text_20_body"><text:a xlink:type="simple" xlink:href="https://training.aeg-reutlingen.de/infowiki/doku.php?id=netzwerk:start" text:style-name="Internet_20_link" text:visited-style-name="Visited_20_Internet_20_Link">=&gt; Übersicht: Netzwerktechni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0::23:25</meta:creation-date>
    <dc:creator>Generated</dc:creator>
    <dc:date>2026-08-09T10::23:25</dc:date>
    <dc:language>en-US</dc:language>
    <meta:editing-cycles>1</meta:editing-cycles>
    <meta:editing-duration>PT0S</meta:editing-duration>
    <dc:title>netzwerk:lektion_03_01</dc:title>
  </office:meta>
</office:document-meta>
</file>