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5bb6d57c2e9ba32f3ebb1370b420b99.png"/>
  <manifest:file-entry manifest:media-type="image/png" manifest:full-path="Pictures/2f777cc2d523bab284524a0f9ec5841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training.aeg-reutlingen.de/infowiki/doku.php?id=netzwerk:lektion_02_05" text:style-name="Internet_20_link" text:visited-style-name="Visited_20_Internet_20_Link">=&gt; Lektion 2.5: Ping</text:a></text:p>
      <text:h text:style-name="Heading_20_1" text:outline-level="1"><text:bookmark text:name="netzwerk:lektion_02_06"/><text:bookmark-start text:name="__RefHeading___lektion_2.6uebung_zu_ip-adresse_und_netzmaske_1"/><text:bookmark-start text:name="lektion_2.6uebung_zu_ip-adresse_und_netzmaske"/>Lektion 2.6: Übung zu IP-Adresse und Netzmaske<text:bookmark-end text:name="__RefHeading___lektion_2.6uebung_zu_ip-adresse_und_netzmaske_1"/><text:bookmark-end text:name="lektion_2.6uebung_zu_ip-adresse_und_netzmaske"/></text:h>
      <text:p text:style-name="Text_20_body"><draw:frame draw:style-name="mediaright" draw:name="0" text:anchor-type="paragraph" draw:z-index="0" svg:width="1.6933333333333cm" svg:height="1.6933333333333cm"><draw:image xlink:href="Pictures/35bb6d57c2e9ba32f3ebb1370b420b99.png" xlink:type="simple" xlink:show="embed" xlink:actuate="onLoad"/></draw:frame></text:p>
      <text:h text:style-name="Heading_20_3" text:outline-level="3"><text:bookmark-start text:name="__RefHeading___aufgabe_10_2"/><text:bookmark-start text:name="aufgabe_10"/>Aufgabe 10<text:bookmark-end text:name="__RefHeading___aufgabe_10_2"/><text:bookmark-end text:name="aufgabe_10"/></text:h>
      <text:p text:style-name="Text_20_body">Übernimm folgendes Netzwerk in Filius:</text:p>
      <text:p text:style-name="Text_20_body"><draw:frame draw:style-name="media" draw:name="1" text:anchor-type="as-char" draw:z-index="1" svg:width="13.229166666667cm" svg:height="9.8525482942869cm"><draw:image xlink:href="Pictures/2f777cc2d523bab284524a0f9ec5841a.png" xlink:type="simple" xlink:show="embed" xlink:actuate="onLoad"/></draw:frame></text:p>
      <text:list text:style-name="List_20_1" text:continue-numbering="false">
        <text:list-item>
          <text:p text:style-name="List_20_1_Content_First"> Führe wie in Aufgabe 8 + 9 einen Verbindungstest zwischen den beteiligten Geräten durch.</text:p>
        </text:list-item>
        <text:list-item>
          <text:p text:style-name="List_20_1_Content"> Notiere, welche Rechner eine Verbindung zueinander haben und überlege dir eine mögliche Begründung.</text:p>
        </text:list-item>
        <text:list-item>
          <text:p text:style-name="List_20_1_Content_Last"> Konfiguriere die beteiligten Rechner so, dass Sie sich alle 'sehen' - <text:span text:style-name="Strong_20_Emphasis">ohne</text:span> die IP-Adressen der Rechner zu verändern.</text:p>
        </text:list-item>
      </text:list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trong_20_Emphasis">Lösung des Problems:</text:span>
<text:a xlink:type="simple" xlink:href="https://training.aeg-reutlingen.de/infowiki/doku.php?id=netzwerk:lektion_02_02" text:style-name="Internet_20_link" text:visited-style-name="Visited_20_Internet_20_Link">=&gt; Begriff „Netzmaske“</text:a>.</text:p>
          </table:table-cell>
        </table:table-row>
      </table:table>
      <text:p text:style-name="Horizontal_20_Line"/>
      <text:p text:style-name="Text_20_body"><text:a xlink:type="simple" xlink:href="https://training.aeg-reutlingen.de/infowiki/doku.php?id=netzwerk:lektion_03" text:style-name="Internet_20_link" text:visited-style-name="Visited_20_Internet_20_Link">=&gt; Lektion 3: Netzwerkdienste</text:a><text:line-break/>
<text:a xlink:type="simple" xlink:href="https://training.aeg-reutlingen.de/infowiki/doku.php?id=netzwerk:start" text:style-name="Internet_20_link" text:visited-style-name="Visited_20_Internet_20_Link">=&gt; Übersicht: Netzwerktechnik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2::43:50</meta:creation-date>
    <dc:creator>Generated</dc:creator>
    <dc:date>2026-08-09T12::43:50</dc:date>
    <dc:language>en-US</dc:language>
    <meta:editing-cycles>1</meta:editing-cycles>
    <meta:editing-duration>PT0S</meta:editing-duration>
    <dc:title>netzwerk:lektion_02_06</dc:title>
  </office:meta>
</office:document-meta>
</file>