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231808584f2743d8c2b19e19eedb6809.png"/>
  <manifest:file-entry manifest:media-type="image/png" manifest:full-path="Pictures/d7656ff222d9ff164659393b101f0a2b.png"/>
  <manifest:file-entry manifest:media-type="image/png" manifest:full-path="Pictures/90208eab6a7d21270902ee08d4f96f82.png"/>
  <manifest:file-entry manifest:media-type="image/png" manifest:full-path="Pictures/66798c37292a952304e56d970cd79800.png"/>
  <manifest:file-entry manifest:media-type="image/png" manifest:full-path="Pictures/5b257ebf014f394840384e1e36e486d8.png"/>
  <manifest:file-entry manifest:media-type="image/png" manifest:full-path="Pictures/7d485d33edbbe322ef8623cf0979958b.png"/>
  <manifest:file-entry manifest:media-type="image/png" manifest:full-path="Pictures/c56a61a796e2d8afb704e22e844343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2_04" text:style-name="Internet_20_link" text:visited-style-name="Visited_20_Internet_20_Link">=&gt; Lektion 2.4: Server</text:a></text:p>
      <text:h text:style-name="Heading_20_1" text:outline-level="1"><text:bookmark text:name="netzwerk:lektion_02_05"/><text:bookmark-start text:name="__RefHeading___lektion_2.5ping_1"/><text:bookmark-start text:name="lektion_2.5ping"/>Lektion 2.5: Ping<text:bookmark-end text:name="__RefHeading___lektion_2.5ping_1"/><text:bookmark-end text:name="lektion_2.5ping"/></text:h>
      <text:p text:style-name="Text_20_body">Beim Arbeiten mit Netzwerken möchte man hin und wieder wissen, ob ein anderer Computer über das Netz erreichbar ist und wenn ja, wie lange ein Signal dorthin braucht.</text:p>
      <text:p text:style-name="Text_20_body">Dafür gibt es den Befehl <text:span text:style-name="Strong_20_Emphasis">ping</text:span>, an den man die gewünschte IP-Adreese oder URL anhängt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8_2"/><text:bookmark-start text:name="aufgabe_8"/>Aufgabe 8<text:bookmark-end text:name="__RefHeading___aufgabe_8_2"/><text:bookmark-end text:name="aufgabe_8"/></text:h>
      <text:p text:style-name="Text_20_body">Dein Netzwerk sollte in etwa so aufgebaut sein:</text:p>
      <text:p text:style-name="Text_20_body"><draw:frame draw:style-name="media" draw:name="1" text:anchor-type="as-char" draw:z-index="1" svg:width="13.229166666667cm" svg:height="11.790083005679cm"><draw:image xlink:href="Pictures/231808584f2743d8c2b19e19eedb6809.png" xlink:type="simple" xlink:show="embed" xlink:actuate="onLoad"/></draw:frame></text:p>
      <text:p text:style-name="Text_20_body">Wenn du in den Simulationsmodus (grüne „play“-Taste) wechselst, erhälst du durch Anklicken eines Rechners oder des Servers dessen Benutzeroberfläche. Zu diesem Zeitpunkt ist noch keine Software installiert, was in den nächsten Schritten nun gezeigt wird.</text:p>
      <text:p text:style-name="Text_20_body">Versuche nun, eine Befehlszeile zu erhalten und teste die beiden Befehle <text:span text:style-name="Source_20_Text">ipconfig</text:span> (ifconfig funktioniert hier nicht) und <text:span text:style-name="Source_20_Text">ping</text:span> wie in den Beispielbildern angegeben. So siehst du, ob deine Netzwerk-Einstellungen aus Aufgabe 7 funkionieren.</text:p>
      <text:p text:style-name="Text_20_body"><text:span text:style-name="Strong_20_Emphasis">Hinweis:</text:span> Klicke zur Vergrößerung auf die Bilder<text:line-break/>
<draw:frame draw:style-name="media" draw:name="2" text:anchor-type="as-char" draw:z-index="2" svg:width="5.2916666666667cm" style:rel-width="100%" svg:height="3.96875cm" style:rel-height="scale"><draw:image xlink:href="Pictures/d7656ff222d9ff164659393b101f0a2b.png" xlink:type="simple" xlink:show="embed" xlink:actuate="onLoad"/></draw:frame>
<draw:frame draw:style-name="media" draw:name="3" text:anchor-type="as-char" draw:z-index="3" svg:width="5.2916666666667cm" style:rel-width="100%" svg:height="3.96875cm" style:rel-height="scale"><draw:image xlink:href="Pictures/90208eab6a7d21270902ee08d4f96f82.png" xlink:type="simple" xlink:show="embed" xlink:actuate="onLoad"/></draw:frame>
<draw:frame draw:style-name="media" draw:name="4" text:anchor-type="as-char" draw:z-index="4" svg:width="5.2916666666667cm" style:rel-width="100%" svg:height="3.96875cm" style:rel-height="scale"><draw:image xlink:href="Pictures/66798c37292a952304e56d970cd79800.png" xlink:type="simple" xlink:show="embed" xlink:actuate="onLoad"/></draw:frame>
<draw:frame draw:style-name="media" draw:name="5" text:anchor-type="as-char" draw:z-index="5" svg:width="5.2916666666667cm" style:rel-width="100%" svg:height="3.96875cm" style:rel-height="scale"><draw:image xlink:href="Pictures/5b257ebf014f394840384e1e36e486d8.png" xlink:type="simple" xlink:show="embed" xlink:actuate="onLoad"/></draw:frame>
<draw:frame draw:style-name="media" draw:name="6" text:anchor-type="as-char" draw:z-index="6" svg:width="5.2916666666667cm" style:rel-width="100%" svg:height="3.96875cm" style:rel-height="scale"><draw:image xlink:href="Pictures/7d485d33edbbe322ef8623cf0979958b.png" xlink:type="simple" xlink:show="embed" xlink:actuate="onLoad"/></draw:frame>
<draw:frame draw:style-name="media" draw:name="7" text:anchor-type="as-char" draw:z-index="7" svg:width="5.2916666666667cm" style:rel-width="100%" svg:height="3.96875cm" style:rel-height="scale"><draw:image xlink:href="Pictures/c56a61a796e2d8afb704e22e844343ed.png" xlink:type="simple" xlink:show="embed" xlink:actuate="onLoad"/></draw:frame></text:p>
      <text:p text:style-name="Text_20_body"><draw:frame draw:style-name="mediaright" draw:name="8" text:anchor-type="paragraph" draw:z-index="8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9_3"/><text:bookmark-start text:name="aufgabe_9"/>Aufgabe 9<text:bookmark-end text:name="__RefHeading___aufgabe_9_3"/><text:bookmark-end text:name="aufgabe_9"/></text:h>
      <text:p text:style-name="Text_20_body">Öffne die Filius-Datei <text:a xlink:type="simple" xlink:href="https://training.aeg-reutlingen.de/infowiki/lib/exe/fetch.php?media=netzwerk:aufgabe9.zip" text:style-name="Internet_20_link" text:visited-style-name="Visited_20_Internet_20_Link">aufgabe9.fls</text:a> (zu musst sie zuvor umbenennen)</text:p>
      <text:p text:style-name="Text_20_body">Nur die Rechner 1 und 2 können eine Verbindung zum Internet aufbauen. Gib einen
möglichen Grund und eine Lösungsmöglichkeit an. Teste deine Lösung, indem du
versuchst, den Server zu erreichen.</text:p>
      <text:p text:style-name="Horizontal_20_Line"/>
      <text:p text:style-name="Text_20_body"><text:a xlink:type="simple" xlink:href="https://training.aeg-reutlingen.de/infowiki/doku.php?id=netzwerk:lektion_03" text:style-name="Internet_20_link" text:visited-style-name="Visited_20_Internet_20_Link">=&gt; Lektion 3: Netzwerkdienste</text:a><text:line-break/>
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41:07</meta:creation-date>
    <dc:creator>Generated</dc:creator>
    <dc:date>2026-08-09T11::41:07</dc:date>
    <dc:language>en-US</dc:language>
    <meta:editing-cycles>1</meta:editing-cycles>
    <meta:editing-duration>PT0S</meta:editing-duration>
    <dc:title>netzwerk:lektion_02_05</dc:title>
  </office:meta>
</office:document-meta>
</file>