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7d4aafd29db40a33b86e75d0e0038e0.jpg"/>
  <manifest:file-entry manifest:media-type="image/png" manifest:full-path="Pictures/35bb6d57c2e9ba32f3ebb1370b420b9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
<text:a xlink:type="simple" xlink:href="https://training.aeg-reutlingen.de/infowiki/doku.php?id=netzwerk:lektion_01_04" text:style-name="Internet_20_link" text:visited-style-name="Visited_20_Internet_20_Link">=&gt; Lektion 1.4: Filius</text:a></text:p>
      <text:h text:style-name="Heading_20_1" text:outline-level="1"><text:bookmark text:name="netzwerk:lektion_02"/><text:bookmark-start text:name="__RefHeading___lektion_2netzwerkkarte_mac-adresse_ip-adresse_1"/><text:bookmark-start text:name="lektion_2netzwerkkarte_mac-adresse_ip-adresse"/>Lektion 2: Netzwerkkarte, MAC-Adresse, IP-Adresse<text:bookmark-end text:name="__RefHeading___lektion_2netzwerkkarte_mac-adresse_ip-adresse_1"/><text:bookmark-end text:name="lektion_2netzwerkkarte_mac-adresse_ip-adresse"/></text:h>
      <text:p text:style-name="Text_20_body"><draw:frame draw:style-name="mediaright" draw:name="0" text:anchor-type="paragraph" draw:z-index="0" svg:width="3.96875cm" style:rel-width="100%" svg:height="3.6634615384615cm" style:rel-height="scale"><draw:image xlink:href="Pictures/c7d4aafd29db40a33b86e75d0e0038e0.jpg" xlink:type="simple" xlink:show="embed" xlink:actuate="onLoad"/></draw:frame></text:p>
      <text:p text:style-name="Text_20_body">Eine Netzwerkkarte ist eine Steckkarte im PC oder Laptop, die zur Verbindung eines Computers mit einem lokalen Netzwerk über Twistet-Pair-Kabel mit RJ45-Steckern zum Austausch von Daten benötigt wird. Meist werden sie an Hubs oder Switches angeschlossen und bilden so ein LAN.</text:p>
      <text:p text:style-name="Text_20_body">Jede Netzwerkkarte besitzt eine eigene und eindeutige <text:span text:style-name="Strong_20_Emphasis">MAC-Adresse</text:span>, auch Hardware-Adresse genannt. Im Falle von Ethernet-Netzen besteht die MAC-Adresse aus 48 Bit (sechs Bytes). Die Adressen werden in der Regel hexadezimal geschrieben. Üblich ist dabei eine byteweise Schreibweise, wobei die einzelnen Bytes durch Bindestriche oder Doppelpunkte voneinander getrennt werden, z. B.</text:p>
      <text:p text:style-name="Preformatted_20_Text">08-00-09-34-00-1A</text:p>
      <text:p text:style-name="Text_20_body">oder</text:p>
      <text:p text:style-name="Preformatted_20_Text">08:00:09:34:00:1A</text:p>
      <text:p text:style-name="Text_20_body">Die Auflösung der Adresse nach Herstellern ist möglich. Beispielsweise stammen alle Geräte mit der Bytefolge</text:p>
      <text:p text:style-name="Preformatted_20_Text">08:00:09:xx:xx:xx</text:p>
      <text:p text:style-name="Text_20_body">vom Hersteller Hewlett Packard (HP).</text:p>
      <text:p text:style-name="Text_20_body"><draw:frame draw:style-name="mediaright" draw:name="1" text:anchor-type="paragraph" draw:z-index="1" svg:width="1.6933333333333cm" svg:height="1.6933333333333cm"><draw:image xlink:href="Pictures/35bb6d57c2e9ba32f3ebb1370b420b99.png" xlink:type="simple" xlink:show="embed" xlink:actuate="onLoad"/></draw:frame></text:p>
      <text:h text:style-name="Heading_20_3" text:outline-level="3"><text:bookmark-start text:name="__RefHeading___aufgabe_4_2"/><text:bookmark-start text:name="aufgabe_4"/>Aufgabe 4<text:bookmark-end text:name="__RefHeading___aufgabe_4_2"/><text:bookmark-end text:name="aufgabe_4"/></text:h>
      <text:p text:style-name="Text_20_body">Finde die MAC-Adresse deines PCs heraus. Öffne dazu ein Terminal und verwende den Befehl</text:p>
      <text:p text:style-name="Preformatted_20_Text">ifconfig</text:p>
      <text:p text:style-name="Text_20_body">Wie lautet die IP-Adresse deines Anschlusses?</text:p>
      <text:h text:style-name="Heading_20_2" text:outline-level="2"><text:bookmark-start text:name="__RefHeading___ip-adresse_3"/><text:bookmark-start text:name="ip-adresse"/>IP-Adresse<text:bookmark-end text:name="__RefHeading___ip-adresse_3"/><text:bookmark-end text:name="ip-adresse"/></text:h>
      <text:p text:style-name="Text_20_body">Jeder Teilnehmer in einem Netzwerk erhält eine eindeutige IP-Adresse. Die IPv4 ist dabei 32 Bit lang. Beispiel</text:p>
      <text:p text:style-name="Preformatted_20_Text">11000000.01101101.10111110.00000100 entspricht 192.109.190.4</text:p>
      <text:p text:style-name="Text_20_body">Wie viele mögliche IP-Adressen gibt es überhaupt?</text:p>
      <text:p text:style-name="Horizontal_20_Line"/>
      <text:p text:style-name="Text_20_body"><text:a xlink:type="simple" xlink:href="https://training.aeg-reutlingen.de/infowiki/doku.php?id=netzwerk:start" text:style-name="Internet_20_link" text:visited-style-name="Visited_20_Internet_20_Link">=&gt; Übersicht: Netzwerktechnik</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1:41</meta:creation-date>
    <dc:creator>Generated</dc:creator>
    <dc:date>2026-08-09T12::41:41</dc:date>
    <dc:language>en-US</dc:language>
    <meta:editing-cycles>1</meta:editing-cycles>
    <meta:editing-duration>PT0S</meta:editing-duration>
    <dc:title>netzwerk:lektion_02</dc:title>
  </office:meta>
</office:document-meta>
</file>