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848b468102244edfcf7948d3151a6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netzwerk:lektion_01_03" text:style-name="Internet_20_link" text:visited-style-name="Visited_20_Internet_20_Link">=&gt; Lektion 1.3: physikalische Verbindung</text:a></text:p>
      <text:h text:style-name="Heading_20_1" text:outline-level="1"><text:bookmark text:name="netzwerk:lektion_01_04"/><text:bookmark-start text:name="__RefHeading___lektion_1.4filius_1"/><text:bookmark-start text:name="lektion_1.4filius"/>Lektion 1.4: Filius<text:bookmark-end text:name="__RefHeading___lektion_1.4filius_1"/><text:bookmark-end text:name="lektion_1.4filius"/></text:h>
      <text:p text:style-name="Text_20_body"><text:span text:style-name="Source_20_Text">Filius</text:span> ist ein Simulationsprogramm für Netzwerke und wurde an der Universität Siegen entwickelt. Der kostenlose Download für alle Betriebssysteme steht unter <text:a xlink:type="simple" xlink:href="http://www.lernsoftware-filius.de" text:style-name="Internet_20_link" text:visited-style-name="Visited_20_Internet_20_Link">http://www.lernsoftware-filius.de</text:a> zur Verfügung.</text:p>
      <text:p text:style-name="Text_20_body">Auf dem Übungsrechner ist Filius bereits vorinstalliert und kann vom ssh-Menu aus gestartet werden.</text:p>
      <text:p text:style-name="Text_20_body">Nach dem Start des Programms öffnet sich folgendes Fenster:</text:p>
      <text:p text:style-name="Text_20_body"><draw:frame draw:style-name="media" draw:name="0" text:anchor-type="as-char" draw:z-index="0" svg:width="18.520833333333cm" style:rel-width="100%" svg:height="12.964583333333cm" style:rel-height="scale"><draw:image xlink:href="Pictures/0848b468102244edfcf7948d3151a618.png" xlink:type="simple" xlink:show="embed" xlink:actuate="onLoad"/></draw:frame></text:p>
      <text:p text:style-name="Horizontal_20_Line"/>
      <text:p text:style-name="Text_20_body"><text:a xlink:type="simple" xlink:href="https://training.aeg-reutlingen.de/infowiki/doku.php?id=netzwerk:lektion_02" text:style-name="Internet_20_link" text:visited-style-name="Visited_20_Internet_20_Link">=&gt; Lektion 2: Netzwerkkarte, MAC-Adresse, IP-Adresse</text:a><text:line-break/>
<text:a xlink:type="simple" xlink:href="https://training.aeg-reutlingen.de/infowiki/doku.php?id=netzwerk:start" text:style-name="Internet_20_link" text:visited-style-name="Visited_20_Internet_20_Link">=&gt; Übersicht: Netzwerktechni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57:10</meta:creation-date>
    <dc:creator>Generated</dc:creator>
    <dc:date>2026-08-09T13::57:10</dc:date>
    <dc:language>en-US</dc:language>
    <meta:editing-cycles>1</meta:editing-cycles>
    <meta:editing-duration>PT0S</meta:editing-duration>
    <dc:title>netzwerk:lektion_01_04</dc:title>
  </office:meta>
</office:document-meta>
</file>