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6a6b9eaf63724946e08dcb7d834f461.jpg"/>
  <manifest:file-entry manifest:media-type="image/jpeg" manifest:full-path="Pictures/d61d39875d0b6babd571f459344593f3.jpg"/>
  <manifest:file-entry manifest:media-type="image/jpeg" manifest:full-path="Pictures/62a004bb42894fc5b488e50af6d1e93b.jpg"/>
  <manifest:file-entry manifest:media-type="image/png" manifest:full-path="Pictures/b6c802708f49c681fb9ae2a2baf8429d.png"/>
  <manifest:file-entry manifest:media-type="image/png" manifest:full-path="Pictures/1ff482bb9e29a16c49430edee2c1a72c.png"/>
  <manifest:file-entry manifest:media-type="image/png" manifest:full-path="Pictures/f1fce566cd7decc66b073cb60f3ff631.png"/>
  <manifest:file-entry manifest:media-type="image/jpeg" manifest:full-path="Pictures/25e82c588acfeadd034bf51082759bff.jpg"/>
  <manifest:file-entry manifest:media-type="image/jpeg" manifest:full-path="Pictures/b5d59cd7845f761ef41cc651c846c7bd.jpg"/>
  <manifest:file-entry manifest:media-type="image/png" manifest:full-path="Pictures/82a6634fa1432fa59b089cdc16dd6c9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aumanns:start"/><text:bookmark-start text:name="__RefHeading___einfuehrung_strukturiertes_programmieren_1"/><text:bookmark-start text:name="einfuehrung_strukturiertes_programmieren"/>Einführung strukturiertes Programmieren<text:bookmark-end text:name="__RefHeading___einfuehrung_strukturiertes_programmieren_1"/><text:bookmark-end text:name="einfuehrung_strukturiertes_programmieren"/></text:h>
      <text:p text:style-name="Text_20_body">Struktogramme helfen dem Programmierer sich bereits im Vorfeld einen Plan zu erstellen. Im Folgenden werden wir das <text:a xlink:type="simple" xlink:href="http://de.wikipedia.org/wiki/Nassi-Shneiderman-Diagramm" text:style-name="Internet_20_link" text:visited-style-name="Visited_20_Internet_20_Link">Nassi-Schneidermann-Diagramm</text:a> betrachten.</text:p>
      <text:p text:style-name="Horizontal_20_Line"/>
      <text:h text:style-name="Heading_20_2" text:outline-level="2"><text:bookmark-start text:name="__RefHeading___elemente_2"/><text:bookmark-start text:name="elemente"/>Elemente<text:bookmark-end text:name="__RefHeading___elemente_2"/><text:bookmark-end text:name="elemente"/></text:h>
      <text:p text:style-name="Text_20_body"><text:span text:style-name="Strong_20_Emphasis">1.</text:span> <text:span text:style-name="Strong_20_Emphasis">Einfache Anweisungen</text:span> werden in rechteckige Kästen gesetzt.</text:p>
      <text:p text:style-name="Text_20_body"><draw:frame draw:style-name="media" draw:name="0" text:anchor-type="as-char" draw:z-index="0" svg:width="3.9952083333333cm" style:rel-width="100%" svg:height="1.349375cm" style:rel-height="scale"><draw:image xlink:href="Pictures/c6a6b9eaf63724946e08dcb7d834f461.jpg" xlink:type="simple" xlink:show="embed" xlink:actuate="onLoad"/></draw:frame></text:p>
      <text:p text:style-name="Horizontal_20_Line"/>
      <text:p text:style-name="Text_20_body"><text:span text:style-name="Strong_20_Emphasis">2.</text:span> Lineare Abfolgen werden durch lückenloses Untereinandersetzen von Struktogrammen ausgedrückt. Sie stellen eine <text:span text:style-name="Strong_20_Emphasis">Sequenz</text:span> dar. Hier wird zuerst Struktogramm A, dann Struktogramm B durchlaufen. Beide Struktogramme können selbst wieder einfache Anweisungen oder auch beliebig kompliziert sein.</text:p>
      <text:p text:style-name="Text_20_body"><draw:frame draw:style-name="media" draw:name="1" text:anchor-type="as-char" draw:z-index="1" svg:width="3.96875cm" style:rel-width="100%" svg:height="2.5664583333333cm" style:rel-height="scale"><draw:image xlink:href="Pictures/d61d39875d0b6babd571f459344593f3.jpg" xlink:type="simple" xlink:show="embed" xlink:actuate="onLoad"/></draw:frame></text:p>
      <text:p text:style-name="Horizontal_20_Line"/>
      <text:p text:style-name="Text_20_body"><text:span text:style-name="Strong_20_Emphasis">3. Entscheidungen</text:span>. In einer <text:span text:style-name="Emphasis">Bedingung</text:span> wird geregelt, welches der beiden untergeordneten Struktogramme ausgeführt wird. Das jeweils andere wird nicht durchlaufen. Üblicherweise steht der „Ja“-Fall auf der linken Seite. </text:p>
      <text:p text:style-name="Text_20_body"><draw:frame draw:style-name="media" draw:name="2" text:anchor-type="as-char" draw:z-index="2" svg:width="7.77875cm" style:rel-width="100%" svg:height="2.5664583333333cm" style:rel-height="scale"><draw:image xlink:href="Pictures/62a004bb42894fc5b488e50af6d1e93b.jpg" xlink:type="simple" xlink:show="embed" xlink:actuate="onLoad"/></draw:frame></text:p>
      <text:p text:style-name="Horizontal_20_Line"/>
      <text:h text:style-name="Heading_20_3" text:outline-level="3"><text:bookmark-start text:name="__RefHeading___beispiel_3"/><text:bookmark-start text:name="beispiel"/>Beispiel:<text:bookmark-end text:name="__RefHeading___beispiel_3"/><text:bookmark-end text:name="beispiel"/></text:h>
      <text:p text:style-name="Text_20_body">Schaltjahr Bestimmung</text:p>
      <text:p text:style-name="Text_20_body"><draw:frame draw:style-name="media" draw:name="3" text:anchor-type="as-char" draw:z-index="3" svg:width="18.520833333333cm" style:rel-width="100%" svg:height="7.3943377413938cm" style:rel-height="scale"><draw:image xlink:href="Pictures/b6c802708f49c681fb9ae2a2baf8429d.png" xlink:type="simple" xlink:show="embed" xlink:actuate="onLoad"/></draw:frame></text:p>
      <text:p text:style-name="Text_20_body">Programmiere ein lauffähiges Programm welches bei der Eingabe einer Jahreszahl entscheidet ob es sich um ein Schaltjahr handelt. 
Nehme hierfür als Grundlage die Datei schaltjahr.php und erweitere diese um die Funktionalität.</text:p>
      <text:p text:style-name="Horizontal_20_Line"/>
      <text:h text:style-name="Heading_20_3" text:outline-level="3"><text:bookmark-start text:name="__RefHeading___aufgabe_4"/><text:bookmark-start text:name="aufgabe"/>Aufgabe:<text:bookmark-end text:name="__RefHeading___aufgabe_4"/><text:bookmark-end text:name="aufgabe"/></text:h>
      <text:p text:style-name="Text_20_body">Du hast folgendes Struktogramm gegeben:</text:p>
      <text:p text:style-name="Text_20_body"><draw:frame draw:style-name="media" draw:name="4" text:anchor-type="as-char" draw:z-index="4" svg:width="7.14375cm" style:rel-width="100%" svg:height="15.610416666667cm" style:rel-height="scale"><draw:image xlink:href="Pictures/1ff482bb9e29a16c49430edee2c1a72c.png" xlink:type="simple" xlink:show="embed" xlink:actuate="onLoad"/></draw:frame></text:p>
      <text:p text:style-name="Text_20_body">Wird der Button „Tu was!“ gedrückt, so soll das Programm mystery.php ausgeführt werden welches durch das Struktogramm beschrieben wird. Erstelle hierfür aus dem Struktogramm ein lauffähiges Programm. Nimm als Vorlage aus dem Tauschordner mystery.php .</text:p>
      <table:table table:style-name="Table">
        <table:table-column/>
        <table:table-row>
          <table:table-cell office:value-type="string" table:style-name="tablecell">
            <text:p text:style-name="tablealigncenter">  <draw:frame draw:style-name="media" draw:name="5" text:anchor-type="as-char" draw:z-index="5" svg:width="5.2652083333333cm" style:rel-width="100%" svg:height="6.4822916666667cm" style:rel-height="scale"><draw:image xlink:href="Pictures/f1fce566cd7decc66b073cb60f3ff631.png" xlink:type="simple" xlink:show="embed" xlink:actuate="onLoad"/></draw:frame>  </text:p>
          </table:table-cell>
        </table:table-row>
      </table:table>
      <text:p text:style-name="Text_20_body">Erkläre danach welche Funktionalität das Programm besitzt.</text:p>
      <text:p text:style-name="Horizontal_20_Line"/>
      <text:h text:style-name="Heading_20_3" text:outline-level="3"><text:bookmark-start text:name="__RefHeading___aufgabe_5"/><text:bookmark-start text:name="aufgabe1"/>Aufgabe:<text:bookmark-end text:name="__RefHeading___aufgabe_5"/><text:bookmark-end text:name="aufgabe1"/></text:h>
      <text:p text:style-name="Text_20_body">Erstelle zu folgendem Zahlenrätsel zunächst ein Struktogramm und programmiere dieses anschließend.</text:p>
      <text:p text:style-name="Text_20_body">Zahlenrätsel:</text:p>
      <text:list text:style-name="Numbering_20_1" text:continue-numbering="false">
        <text:list-item>
          <text:p text:style-name="Numbering_20_1_Content_First"> Denke dir eine Zahl zwischen 1 und 7 aus</text:p>
        </text:list-item>
        <text:list-item>
          <text:p text:style-name="Numbering_20_1_Content"> Multipliziere diese mit 2</text:p>
        </text:list-item>
        <text:list-item>
          <text:p text:style-name="Numbering_20_1_Content"> Addiere anschließend diese Zahl mit 5</text:p>
        </text:list-item>
        <text:list-item>
          <text:p text:style-name="Numbering_20_1_Content"> Multipliziere mit 50</text:p>
        </text:list-item>
        <text:list-item>
          <text:p text:style-name="Numbering_20_1_Content"> Hattest du dieses Jahr bereits Geburtstag, dann addiere 1763 sonst addiere 1762</text:p>
        </text:list-item>
        <text:list-item>
          <text:p text:style-name="Numbering_20_1_Content_Last"> Ziehe von dieser Zahl dein Geburtsjahr ab.</text:p>
        </text:list-item>
      </text:list>
      <text:p text:style-name="Text_20_body">Du erhältst eine 3-stellige Zahl bei welcher deine erste Ziffer der gedachten Zahl entspricht und die letzten beiden Ziffern deinem Alter.</text:p>
      <text:p text:style-name="Horizontal_20_Line"/>
      <text:p text:style-name="Text_20_body"><text:span text:style-name="Strong_20_Emphasis">4.</text:span> Wie ihr bereits kennt, können <text:span text:style-name="Strong_20_Emphasis">Wiederholungen</text:span> (Schleifen) kopf- bzw. fußgesteuert sein. Das nachfolgende Bild zeigt eine <text:span text:style-name="Emphasis">kopfgesteuerte Schleife</text:span>: solange die angegebene Bedingung erfüllt ist, wird das eingebettete Unter-Struktogramm ausgeführt.</text:p>
      <text:p text:style-name="Text_20_body"><draw:frame draw:style-name="media" draw:name="6" text:anchor-type="as-char" draw:z-index="6" svg:width="4.9477083333333cm" style:rel-width="100%" svg:height="2.06375cm" style:rel-height="scale"><draw:image xlink:href="Pictures/25e82c588acfeadd034bf51082759bff.jpg" xlink:type="simple" xlink:show="embed" xlink:actuate="onLoad"/></draw:frame></text:p>
      <text:p text:style-name="Text_20_body">Das nachfolgende Bild zeigt eine <text:span text:style-name="Emphasis">fußgesteuerte Schleife</text:span>: das eingebettete Unter-Struktogramm wird ausgeführt, bis die angegebene Bedingung erfüllt ist. Die Schleife wird auf jeden Fall mindestens einmal durchlaufen.</text:p>
      <text:p text:style-name="Text_20_body"><draw:frame draw:style-name="media" draw:name="7" text:anchor-type="as-char" draw:z-index="7" svg:width="4.9741666666667cm" style:rel-width="100%" svg:height="2.0902083333333cm" style:rel-height="scale"><draw:image xlink:href="Pictures/b5d59cd7845f761ef41cc651c846c7bd.jpg" xlink:type="simple" xlink:show="embed" xlink:actuate="onLoad"/></draw:frame></text:p>
      <text:p text:style-name="Horizontal_20_Line"/>
      <text:h text:style-name="Heading_20_3" text:outline-level="3"><text:bookmark-start text:name="__RefHeading___aufgabe_6"/><text:bookmark-start text:name="aufgabe2"/>Aufgabe<text:bookmark-end text:name="__RefHeading___aufgabe_6"/><text:bookmark-end text:name="aufgabe2"/></text:h>
      <text:p text:style-name="Text_20_body">Folgendes Struktogramm gibt die Funktionalität zur Bestimmung aller Primzahlen bis zu einer Zahl n an.</text:p>
      <text:p text:style-name="Text_20_body"><draw:frame draw:style-name="media" draw:name="8" text:anchor-type="as-char" draw:z-index="8" svg:width="7.8845833333333cm" style:rel-width="100%" svg:height="11.773958333333cm" style:rel-height="scale"><draw:image xlink:href="Pictures/82a6634fa1432fa59b089cdc16dd6c96.png" xlink:type="simple" xlink:show="embed" xlink:actuate="onLoad"/></draw:frame></text:p>
      <text:p text:style-name="Text_20_body">Schreib dazu ein lauffähiges Programm.</text:p>
      <text:p text:style-name="Horizontal_20_Line"/>
      <text:h text:style-name="Heading_20_3" text:outline-level="3"><text:bookmark-start text:name="__RefHeading___aufgabe_7"/><text:bookmark-start text:name="aufgabe3"/>Aufgabe<text:bookmark-end text:name="__RefHeading___aufgabe_7"/><text:bookmark-end text:name="aufgabe3"/></text:h>
      <text:p text:style-name="Text_20_body">Schreibe ein Programm welches zu einer Zahl die Primfaktorzerlegung ausgibt. Erstelle dafür zunächst ein Struktogramm und programmiere dieses anschließend.</text:p>
      <text:h text:style-name="Heading_20_3" text:outline-level="3"><text:bookmark-start text:name="__RefHeading___aufgabe_8"/><text:bookmark-start text:name="aufgabe4"/>Aufgabe<text:bookmark-end text:name="__RefHeading___aufgabe_8"/><text:bookmark-end text:name="aufgabe4"/></text:h>
      <text:p text:style-name="Text_20_body">Als Primzahlzwillinge bezeichnet man dabei 2 Primzahlen die sich um genau 2 unterscheiden. Bsp.: 3 und 5  oder 11 und 13 oder …. Schreibe ein Programm welches alle Primzahlzwillinge bis zu einer bestimmten Zahl ausgibt. Erstelle dafür zunächst ein Struktogram und programmiere dieses anschließend.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1::04:38</meta:creation-date>
    <dc:creator>Generated</dc:creator>
    <dc:date>2026-08-09T11::04:38</dc:date>
    <dc:language>en-US</dc:language>
    <meta:editing-cycles>1</meta:editing-cycles>
    <meta:editing-duration>PT0S</meta:editing-duration>
    <dc:title>laumanns:start</dc:title>
  </office:meta>
</office:document-meta>
</file>