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bb6d57c2e9ba32f3ebb1370b420b99.png"/>
  <manifest:file-entry manifest:media-type="image/png" manifest:full-path="Pictures/7d2bcc2d4b47a19b353b41052e23850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htmlcss:html_css_lektion_07" text:style-name="Internet_20_link" text:visited-style-name="Visited_20_Internet_20_Link">=&gt; Lektion 7: Attribute in HTML sprechen Selektoren im CSS an</text:a></text:p>
      <text:h text:style-name="Heading_20_1" text:outline-level="1"><text:bookmark text:name="htmlcss:html_css_lektion_08"/><text:bookmark-start text:name="__RefHeading___lektion_8_-_besonderheiten_der_positionierung_1"/><text:bookmark-start text:name="lektion_8_-_besonderheiten_der_positionierung"/>Lektion 8 - Besonderheiten der Positionierung<text:bookmark-end text:name="__RefHeading___lektion_8_-_besonderheiten_der_positionierung_1"/><text:bookmark-end text:name="lektion_8_-_besonderheiten_der_positionierung"/></text:h>
      <text:h text:style-name="Heading_20_2" text:outline-level="2"><text:bookmark-start text:name="__RefHeading___float_2"/><text:bookmark-start text:name="float"/>float<text:bookmark-end text:name="__RefHeading___float_2"/><text:bookmark-end text:name="float"/></text:h>
      <text:p text:style-name="Text_20_body">Mit Hilfe von <text:span text:style-name="Source_20_Text">float</text:span> kann die Ausrichtung von Elementen geschehen. Normalerweise ist die Reihenfolge untereinander, mit Hilfe von <text:span text:style-name="Source_20_Text">float</text:span> geht das aber auch nebeneinander.</text:p>
      <text:h text:style-name="Heading_20_4" text:outline-level="4"><text:bookmark-start text:name="__RefHeading___beispielbildreihe_3"/><text:bookmark-start text:name="beispielbildreihe"/>Beispiel: Bildreihe<text:bookmark-end text:name="__RefHeading___beispielbildreihe_3"/><text:bookmark-end text:name="beispielbildreihe"/></text:h>
      <text:p text:style-name="Text_20_body">Speichere diese Dateien in einem gemeinsamen Ordner ab und öffne die Datei <text:span text:style-name="Source_20_Text">bilderreihe.html</text:span>.</text:p>
      <text:list text:style-name="List_20_1" text:continue-numbering="false">
        <text:list-item>
          <text:p text:style-name="List_20_1_Content_First"> <text:a xlink:type="simple" xlink:href="https://training.aeg-reutlingen.de/infowiki/lib/exe/fetch.php?media=htmlcss:opel.jpg" text:style-name="Internet_20_link" text:visited-style-name="Visited_20_Internet_20_Link">Download: opel.jpg</text:a></text:p>
        </text:list-item>
        <text:list-item>
          <text:p text:style-name="List_20_1_Content"> <text:a xlink:type="simple" xlink:href="https://training.aeg-reutlingen.de/infowiki/lib/exe/fetch.php?media=htmlcss:bilderreihe.html" text:style-name="Internet_20_link" text:visited-style-name="Visited_20_Internet_20_Link">Download: bilderreihe.html</text:a></text:p>
        </text:list-item>
        <text:list-item>
          <text:p text:style-name="List_20_1_Content_Last"> <text:a xlink:type="simple" xlink:href="https://training.aeg-reutlingen.de/infowiki/lib/exe/fetch.php?media=htmlcss:layout.css" text:style-name="Internet_20_link" text:visited-style-name="Visited_20_Internet_20_Link">Download: layout.css</text:a></text:p>
        </text:list-item>
      </text:list>
      <text:h text:style-name="Heading_20_2" text:outline-level="2"><text:bookmark-start text:name="__RefHeading___margin_4"/><text:bookmark-start text:name="margin"/>margin<text:bookmark-end text:name="__RefHeading___margin_4"/><text:bookmark-end text:name="margin"/></text:h>
      <text:p text:style-name="Text_20_body">Mit Hilfe von margin-left (Abstand vom linken Bildrand) können die Kästchen verschoben werden. <text:span text:style-name="Source_20_Text">margin</text:span> ist also der Außenabstand von Elementen auf dem Bildschirm.</text:p>
      <text:h text:style-name="Heading_20_2" text:outline-level="2"><text:bookmark-start text:name="__RefHeading___padding_5"/><text:bookmark-start text:name="padding"/>padding<text:bookmark-end text:name="__RefHeading___padding_5"/><text:bookmark-end text:name="padding"/></text:h>
      <text:p text:style-name="Text_20_body">Mit <text:span text:style-name="Source_20_Text">padding</text:span> kann man den Innenabstand von Texten oder Bildern innerhalb eines Blocks festlegen.</text:p>
      <text:h text:style-name="Heading_20_4" text:outline-level="4"><text:bookmark-start text:name="__RefHeading___beispiele_zu_allen_drei_positionierungselementen_gibt_es_hier_zum_download_6"/><text:bookmark-start text:name="beispiele_zu_allen_drei_positionierungselementen_gibt_es_hier_zum_download"/>Beispiele zu allen drei Positionierungselementen gibt es hier zum Download<text:bookmark-end text:name="__RefHeading___beispiele_zu_allen_drei_positionierungselementen_gibt_es_hier_zum_download_6"/><text:bookmark-end text:name="beispiele_zu_allen_drei_positionierungselementen_gibt_es_hier_zum_download"/></text:h>
      <text:list text:style-name="List_20_1" text:continue-numbering="false">
        <text:list-item>
          <text:p text:style-name="List_20_1_Content_First"><text:a xlink:type="simple" xlink:href="https://training.aeg-reutlingen.de/infowiki/lib/exe/fetch.php?media=htmlcss:div.html" text:style-name="Internet_20_link" text:visited-style-name="Visited_20_Internet_20_Link">Download: div.html</text:a></text:p>
        </text:list-item>
        <text:list-item>
          <text:p text:style-name="List_20_1_Content_Last"><text:a xlink:type="simple" xlink:href="https://training.aeg-reutlingen.de/infowiki/lib/exe/fetch.php?media=htmlcss:design.css" text:style-name="Internet_20_link" text:visited-style-name="Visited_20_Internet_20_Link">Download: design.css</text:a></text:p>
        </text:list-item>
      </text:list>
      <text:p text:style-name="Text_20_body"><draw:frame draw:style-name="mediaright" draw:name="0" text:anchor-type="paragraph" draw:z-index="0" svg:width="1.6933333333333cm" svg:height="1.6933333333333cm"><draw:image xlink:href="Pictures/35bb6d57c2e9ba32f3ebb1370b420b99.png" xlink:type="simple" xlink:show="embed" xlink:actuate="onLoad"/></draw:frame></text:p>
      <text:h text:style-name="Heading_20_2" text:outline-level="2"><text:bookmark-start text:name="__RefHeading___uebung_7"/><text:bookmark-start text:name="uebung"/>Übung<text:bookmark-end text:name="__RefHeading___uebung_7"/><text:bookmark-end text:name="uebung"/></text:h>
      <text:list text:style-name="Numbering_20_1" text:continue-numbering="false">
        <text:list-item>
          <text:p text:style-name="Numbering_20_1_Content_First"> Erstelle folgende Elemente in einer Seite<text:line-break/><draw:frame draw:style-name="media" draw:name="1" text:anchor-type="as-char" draw:z-index="1" svg:width="6.35cm" style:rel-width="100%" svg:height="4.5207818930041cm" style:rel-height="scale"><draw:image xlink:href="Pictures/7d2bcc2d4b47a19b353b41052e23850c.png" xlink:type="simple" xlink:show="embed" xlink:actuate="onLoad"/></draw:frame></text:p>
        </text:list-item>
        <text:list-item>
          <text:p text:style-name="Numbering_20_1_Content_Last"> Füge zusätzlich ein Bild ein, welches unterhalb des Textes steht.</text:p>
        </text:list-item>
      </text:list>
      <text:h text:style-name="Heading_20_2" text:outline-level="2"><text:bookmark-start text:name="__RefHeading___zusatzinformation_8"/><text:bookmark-start text:name="zusatzinformation"/>Zusatzinformation<text:bookmark-end text:name="__RefHeading___zusatzinformation_8"/><text:bookmark-end text:name="zusatzinformation"/></text:h>
      <text:p text:style-name="Text_20_body">Man kann Elemente <text:span text:style-name="Source_20_Text">relativ</text:span> und <text:span text:style-name="Source_20_Text">absolut</text:span> zueinander setzen, aber auch an einem bestimmten Ort <text:span text:style-name="Source_20_Text">fixieren</text:span>. Das abschließende Beispiel soll dies verdeutlichen. Wer diese Elemente sicher verwenden möchte, sollte sich letzlich aber intensiver mit dem Thema auseinandersetzen.</text:p>
      <text:h text:style-name="Heading_20_4" text:outline-level="4"><text:bookmark-start text:name="__RefHeading___beispiel_9"/><text:bookmark-start text:name="beispiel"/>Beispiel<text:bookmark-end text:name="__RefHeading___beispiel_9"/><text:bookmark-end text:name="beispiel"/></text:h>
      <text:list text:style-name="List_20_1" text:continue-numbering="false">
        <text:list-item>
          <text:p text:style-name="LastListParagraph_List_20_1_Content_First"> <text:a xlink:type="simple" xlink:href="https://training.aeg-reutlingen.de/infowiki/lib/exe/fetch.php?media=htmlcss:html_css_positionierung.html" text:style-name="Internet_20_link" text:visited-style-name="Visited_20_Internet_20_Link">Download: html_css_positionierung.html</text:a></text:p>
        </text:list-item>
      </text:list>
      <text:p text:style-name="Horizontal_20_Line"/>
      <text:p text:style-name="Text_20_body"><text:a xlink:type="simple" xlink:href="https://training.aeg-reutlingen.de/infowiki/doku.php?id=htmlcss:html_css_lektion_z1" text:style-name="Internet_20_link" text:visited-style-name="Visited_20_Internet_20_Link">=&gt; Abschlussübung HTML</text:a><text:line-break/>
<text:a xlink:type="simple" xlink:href="https://training.aeg-reutlingen.de/infowiki/doku.php?id=htmlcss:start" text:style-name="Internet_20_link" text:visited-style-name="Visited_20_Internet_20_Link">=&gt; Übersicht HTML und CS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3::36:25</meta:creation-date>
    <dc:creator>Generated</dc:creator>
    <dc:date>2026-08-09T13::36:25</dc:date>
    <dc:language>en-US</dc:language>
    <meta:editing-cycles>1</meta:editing-cycles>
    <meta:editing-duration>PT0S</meta:editing-duration>
    <dc:title>htmlcss:html_css_lektion_08</dc:title>
  </office:meta>
</office:document-meta>
</file>