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css:html_css_lektion_07"/><text:bookmark-start text:name="__RefHeading___lektion_7_1"/><text:bookmark-start text:name="lektion_7"/>Lektion 7:<text:bookmark-end text:name="__RefHeading___lektion_7_1"/><text:bookmark-end text:name="lektion_7"/></text:h>
      <text:h text:style-name="Heading_20_2" text:outline-level="2"><text:bookmark-start text:name="__RefHeading___wichtige_attribute_in_html_2"/><text:bookmark-start text:name="wichtige_attribute_in_html"/>Wichtige Attribute in HTML ...<text:bookmark-end text:name="__RefHeading___wichtige_attribute_in_html_2"/><text:bookmark-end text:name="wichtige_attribute_in_html"/></text:h>
      <text:p text:style-name="Text_20_body">…zur Layoutgestaltung mit CSS:</text:p>
      <text:list text:style-name="Numbering_20_1" text:continue-numbering="false">
        <text:list-item>
          <text:p text:style-name="Numbering_20_1_Content_First"> <text:span text:style-name="Source_20_Text">id</text:span></text:p>
          <text:list text:style-name="List_20_1">
            <text:list-item>
              <text:p text:style-name="List_20_1_Content"> identifiziert ein Element eindeutig und darf deswegen nur einmal pro Seite verwendet werden</text:p>
            </text:list-item>
            <text:list-item>
              <text:p text:style-name="List_20_1_Content"> Bsp.: <text:span text:style-name="Source_20_Text">id=„header“</text:span> oder <text:span text:style-name="Source_20_Text">id=„foot“</text:span></text:p>
            </text:list-item>
          </text:list>
        </text:list-item>
        <text:list-item>
          <text:p text:style-name="Numbering_20_1_Content"> <text:span text:style-name="Source_20_Text">class</text:span></text:p>
          <text:list text:style-name="List_20_1">
            <text:list-item>
              <text:p text:style-name="List_20_1_Content"> klassifiziert Elemente, es darf mehrfach verwendet werden</text:p>
            </text:list-item>
            <text:list-item>
              <text:p text:style-name="List_20_1_Content"> ein Element kann durch mehrere Klassen ausgezeichnet werden</text:p>
            </text:list-item>
            <text:list-item>
              <text:p text:style-name="List_20_1_Content"> Bsp.: <text:span text:style-name="Source_20_Text">class=„anmerkung“</text:span> oder <text:span text:style-name="Source_20_Text">class=„topmenue“</text:span> oder beide <text:span text:style-name="Source_20_Text">class=„topmenue anmerkung“</text:span></text:p>
            </text:list-item>
          </text:list>
        </text:list-item>
        <text:list-item>
          <text:p text:style-name="Numbering_20_1_Content_Last"> <text:span text:style-name="Source_20_Text">style</text:span> → siehe Übung in <text:a xlink:type="simple" xlink:href="https://training.aeg-reutlingen.de/infowiki/doku.php?id=htmlcss:html_css_lektion_05" text:style-name="Internet_20_link" text:visited-style-name="Visited_20_Internet_20_Link">=&gt; Übung in Lektion 5</text:a></text:p>
        </text:list-item>
      </text:list>
      <text:h text:style-name="Heading_20_2" text:outline-level="2"><text:bookmark-start text:name="__RefHeading___selektoren_im_css_3"/><text:bookmark-start text:name="selektoren_im_css"/>Selektoren im CSS<text:bookmark-end text:name="__RefHeading___selektoren_im_css_3"/><text:bookmark-end text:name="selektoren_im_css"/></text:h>
      <text:p text:style-name="Text_20_body">Mit Selektoren werden css-Angaben zugeordnet. Die Deklarationen eines Selektors stehen in einer geschweiften Klammer.</text:p>
      <text:p text:style-name="Preformatted_20_Text"> p {<text:line-break/><text:s text:c="3"/>background-color:lightred;<text:line-break/><text:s text:c="3"/>text-align:center;<text:line-break/><text:s text:c="3"/>font-size:80%;<text:s text:c="3"/><text:line-break/> }</text:p>
      <text:p text:style-name="Text_20_body">→ alle Abschnitte werden mit hellrotem Hintergrund, zentrierter Ausrichtung und Textgröße 80% dargestellt:</text:p>
      <text:h text:style-name="Heading_20_4" text:outline-level="4"><text:bookmark-start text:name="__RefHeading___man_kann_auch_neue_selektoren_definieren_4"/><text:bookmark-start text:name="man_kann_auch_neue_selektoren_definieren"/>Man kann auch neue Selektoren definieren:<text:bookmark-end text:name="__RefHeading___man_kann_auch_neue_selektoren_definieren_4"/><text:bookmark-end text:name="man_kann_auch_neue_selektoren_definieren"/></text:h>
      <text:p text:style-name="Text_20_body">ein <text:span text:style-name="Source_20_Text">id</text:span>-Selektor wird mit einer <text:span text:style-name="Emphasis">Raute</text:span> <text:span text:style-name="Strong_20_Emphasis"><text:span text:style-name="Source_20_Text">#</text:span></text:span> eingeleitet:</text:p>
      <text:p text:style-name="Preformatted_20_Text"> #topmenue {<text:line-break/><text:s text:c="3"/>color: darkred;<text:line-break/><text:s text:c="3"/>text-align:center;<text:line-break/><text:s text:c="3"/>font-size:150%;<text:line-break/> }</text:p>
      <text:p text:style-name="Text_20_body">ein <text:span text:style-name="Source_20_Text">class</text:span>-Selektor wird einem <text:span text:style-name="Emphasis">Punkt</text:span> <text:span text:style-name="Strong_20_Emphasis"><text:span text:style-name="Source_20_Text">.</text:span></text:span> eingeleitet:</text:p>
      <text:p text:style-name="Preformatted_20_Text"> .textmarkergelb {<text:line-break/><text:s text:c="3"/>background-color:yellow;<text:line-break/> }</text:p>
      <text:p text:style-name="Text_20_body">Mögliche Anwendung (externes CSS):</text:p>
      <text:p text:style-name="Preformatted_20_Text"> &lt;p&gt; ein Text mit &lt;span class="textmarkergelb"&gt;Textmarker&lt;/span&gt; markiert.&lt;/p&gt;<text:s text:c="3"/></text:p>
      <text:p text:style-name="Text_20_body">gleichbedeutend mit der unschönen Variante</text:p>
      <text:p text:style-name="Preformatted_20_Text"> &lt;p&gt; ein Text mit &lt;span style="background-color:yellow;"&gt;Textmarker&lt;/span&gt; markiert.&lt;/p&gt;</text:p>
      <text:p text:style-name="Text_20_body">welches in HTML definiert wird und das Layout vom Inhalt nicht trennt.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_5"/><text:bookmark-start text:name="uebung"/>Übung<text:bookmark-end text:name="__RefHeading___uebung_5"/><text:bookmark-end text:name="uebung"/></text:h>
      <text:p text:style-name="Text_20_body">Nimm den Quellcode aus dem <text:a xlink:type="simple" xlink:href="https://training.aeg-reutlingen.de/infowiki/lib/exe/fetch.php?media=htmlcss:bsptextds3.html" text:style-name="Internet_20_link" text:visited-style-name="Visited_20_Internet_20_Link">Textbeispiel</text:a> bearbeite folgende Aufgaben:</text:p>
      <text:list text:style-name="Numbering_20_1" text:continue-numbering="false">
        <text:list-item>
          <text:p text:style-name="Numbering_20_1_Content_First"> Betrachte den Quelltext (rechte Maustaste „Seitenquelltext anzeigen“) der Beispielseite in deinem Browser und speichere den Inhalt in einer neuen HTML-Datei.</text:p>
        </text:list-item>
        <text:list-item>
          <text:p text:style-name="Numbering_20_1_Content"> Ersetze die <text:span text:style-name="Source_20_Text">style</text:span>-Anweisung im <text:span text:style-name="Source_20_Text">head</text:span> durch einen Link auf eine von dir erstellte CSS-Datei, übernehme den vorgegebenen Deklarationsblock zum Seitenbereich.</text:p>
        </text:list-item>
        <text:list-item>
          <text:p text:style-name="Numbering_20_1_Content"> Ersetze auch die <text:span text:style-name="Source_20_Text">style</text:span>-Anweisungen im <text:span text:style-name="Source_20_Text">body</text:span> mit eigens erstellten Selektoren.</text:p>
        </text:list-item>
        <text:list-item>
          <text:p text:style-name="Numbering_20_1_Content"> Erstelle weitere Selektoren inklusive Deklarationsblock, so dass du die Textabschnitte hellgrün(lightgreen) und orangerot(orangered) einfärben kannst → beachte, dass du die Abschnitte ggf. neu gruppieren musst und die Farben im <text:a xlink:type="simple" xlink:href="http://html-color-codes.info/webfarben_hexcodes/" text:style-name="Internet_20_link" text:visited-style-name="Visited_20_Internet_20_Link">Hexacode</text:a> schreibst.</text:p>
        </text:list-item>
        <text:list-item>
          <text:p text:style-name="Numbering_20_1_Content_Last"> Verwende nun auch den SPAN-Tag und markiere wichtige Textpassagen mit Textmarker (andere Farbe als die Hintergrundfarbe des Textes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36:37</meta:creation-date>
    <dc:creator>Generated</dc:creator>
    <dc:date>2026-08-09T13::36:37</dc:date>
    <dc:language>en-US</dc:language>
    <meta:editing-cycles>1</meta:editing-cycles>
    <meta:editing-duration>PT0S</meta:editing-duration>
    <dc:title>htmlcss:html_css_lektion_07</dc:title>
  </office:meta>
</office:document-meta>
</file>