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c9e576007d043c3482f385fa48f8ca5.png"/>
  <manifest:file-entry manifest:media-type="image/png" manifest:full-path="Pictures/02b18cf8bdca038f641f2f53752ee327.png"/>
  <manifest:file-entry manifest:media-type="image/png" manifest:full-path="Pictures/76390fd154a28e66f9d3383b245bdde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kumentation:serveraccess:windows"/><text:bookmark-start text:name="__RefHeading___windows-anleitung_zum_webspace_1"/><text:bookmark-start text:name="windows-anleitung_zum_webspace"/>Windows-Anleitung zum Webspace<text:bookmark-end text:name="__RefHeading___windows-anleitung_zum_webspace_1"/><text:bookmark-end text:name="windows-anleitung_zum_webspace"/></text:h>
      <text:p text:style-name="Text_20_body">Installiere das Programm <text:a xlink:type="simple" xlink:href="http://winscp.net/eng/docs/lang:de" text:style-name="Internet_20_link" text:visited-style-name="Visited_20_Internet_20_Link">''WinScp''</text:a> auf deinem Computer. Starte das Programm.</text:p>
      <text:p text:style-name="Text_20_body"><draw:frame draw:style-name="media" draw:name="0" text:anchor-type="as-char" draw:z-index="0" svg:width="14.102291666667cm" svg:height="11.7475cm"><draw:image xlink:href="Pictures/ac9e576007d043c3482f385fa48f8ca5.png" xlink:type="simple" xlink:show="embed" xlink:actuate="onLoad"/></draw:frame></text:p>
      <text:p text:style-name="Text_20_body">Gib als Servername <text:span text:style-name="Source_20_Text">ernest.aeg-reutlingen.de</text:span> an, als Benutzername deinen Loginnamen und das Passwort, das du bekommen hast.</text:p>
      <text:p text:style-name="Text_20_body"><draw:frame draw:style-name="media" draw:name="1" text:anchor-type="as-char" draw:z-index="1" svg:width="18.600208333333cm" style:rel-width="100%" svg:height="5.1064583333333cm" style:rel-height="scale"><draw:image xlink:href="Pictures/02b18cf8bdca038f641f2f53752ee327.png" xlink:type="simple" xlink:show="embed" xlink:actuate="onLoad"/></draw:frame></text:p>
      <text:p text:style-name="Text_20_body">Akzeptiere das Zertifikat durch einen Klick auf <text:span text:style-name="Source_20_Text">Ja</text:span>.</text:p>
      <text:p text:style-name="Text_20_body"><draw:frame draw:style-name="media" draw:name="2" text:anchor-type="as-char" draw:z-index="2" svg:width="15.927916666667cm" svg:height="13.626041666667cm"><draw:image xlink:href="Pictures/76390fd154a28e66f9d3383b245bdde8.png" xlink:type="simple" xlink:show="embed" xlink:actuate="onLoad"/></draw:frame></text:p>
      <text:p text:style-name="Text_20_body">Du siehst dein Heimatverzeichnis auf dem Server. Alle Dateien, die im Verzeichnis <text:span text:style-name="Source_20_Text">public_html</text:span> liegen, können über den Webserver aus dem Internet erreicht werden, dort solltest du also keine nicht öffentlichen Informationen speichern. Die Adresse um deinen persönlichen Webspace zu erreichen ist <text:span text:style-name="Source_20_Text"><text:a xlink:type="simple" xlink:href="http://ernest.aeg-reutlingen.de/~" text:style-name="Internet_20_link" text:visited-style-name="Visited_20_Internet_20_Link">http://ernest.aeg-reutlingen.de/~</text:a>&lt;BENUTZERNAME&gt;</text:span>. Die <text:span text:style-name="Source_20_Text">~</text:span> ist wichtig, danach deinen Loginnamen in Kleinbuchstaben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09::47:30</meta:creation-date>
    <dc:creator>Generated</dc:creator>
    <dc:date>2026-08-09T09::47:30</dc:date>
    <dc:language>en-US</dc:language>
    <meta:editing-cycles>1</meta:editing-cycles>
    <meta:editing-duration>PT0S</meta:editing-duration>
    <dc:title>dokumentation:serveraccess:windows</dc:title>
  </office:meta>
</office:document-meta>
</file>