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190644fc7d6917f9364c233ab21c5b.png"/>
  <manifest:file-entry manifest:media-type="image/png" manifest:full-path="Pictures/7ba93b191f4c09eee067a39b92b0a401.png"/>
  <manifest:file-entry manifest:media-type="image/png" manifest:full-path="Pictures/3b1398658942ee700b3f9b1f51731a1d.png"/>
  <manifest:file-entry manifest:media-type="image/png" manifest:full-path="Pictures/62990903d9f4c6fa37180eec12e271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mentation:serveraccess:ubuntu"/><text:bookmark-start text:name="__RefHeading___ubuntu-anleitung_zum_webspace_1"/><text:bookmark-start text:name="ubuntu-anleitung_zum_webspace"/>Ubuntu-Anleitung zum Webspace<text:bookmark-end text:name="__RefHeading___ubuntu-anleitung_zum_webspace_1"/><text:bookmark-end text:name="ubuntu-anleitung_zum_webspace"/></text:h>
      <text:p text:style-name="Text_20_body">Installiere das Programm <text:a xlink:type="simple" xlink:href="http://wiki.ubuntuusers.de/FileZilla" text:style-name="Internet_20_link" text:visited-style-name="Visited_20_Internet_20_Link">''FileZilla''</text:a> auf deinem Computer. Starte das Programm. Öffne links oben den <text:span text:style-name="Source_20_Text">Servermanager</text:span>.</text:p>
      <text:p text:style-name="Text_20_body"><draw:frame draw:style-name="media" draw:name="0" text:anchor-type="as-char" draw:z-index="0" svg:width="15.875cm" svg:height="13.710227272727cm"><draw:image xlink:href="Pictures/5d190644fc7d6917f9364c233ab21c5b.png" xlink:type="simple" xlink:show="embed" xlink:actuate="onLoad"/></draw:frame></text:p>
      <text:p text:style-name="Text_20_body">Gib als Hose bzw. Servername <text:span text:style-name="Source_20_Text">ernest.aeg-reutlingen.de</text:span> an, der Port darf frei gelassen werden. Falls es nicht funktioniert, <text:span text:style-name="Source_20_Text">Port: 22</text:span> angeben. Logon Type soll nach dem Passwort fragen.<text:line-break/>
Protokoll ist <text:span text:style-name="Source_20_Text">SFTP-SSH File Transfer Protocol</text:span>. Als Benutzername/User deinen Loginnamen und das Passwort, das du bekommen hast. Wenn die beiden Felder leer bleiben, wird automatisch jedes Mal nach dem Benutzer und Passwort gefragt.</text:p>
      <text:p text:style-name="Text_20_body"><draw:frame draw:style-name="media" draw:name="1" text:anchor-type="as-char" draw:z-index="1" svg:width="15.875cm" svg:height="12.349961180124cm"><draw:image xlink:href="Pictures/7ba93b191f4c09eee067a39b92b0a401.png" xlink:type="simple" xlink:show="embed" xlink:actuate="onLoad"/></draw:frame></text:p>
      <text:p text:style-name="Text_20_body">Akzeptiere das Zertifikat durch einen Klick auf <text:span text:style-name="Source_20_Text">OK</text:span>. Ein Häkchen bei <text:span text:style-name="Source_20_Text">Always trust this host,…</text:span> ist optional möglich.</text:p>
      <text:p text:style-name="Text_20_body"><draw:frame draw:style-name="media" draw:name="2" text:anchor-type="as-char" draw:z-index="2" svg:width="14.9225cm" svg:height="5.9795833333333cm"><draw:image xlink:href="Pictures/3b1398658942ee700b3f9b1f51731a1d.png" xlink:type="simple" xlink:show="embed" xlink:actuate="onLoad"/></draw:frame></text:p>
      <text:p text:style-name="Text_20_body">Du siehst dein Heimatverzeichnis auf dem Server in der linken Spalte. Alle Dateien, die im Verzeichnis <text:span text:style-name="Source_20_Text">public_html</text:span> liegen, können über den Webserver aus dem Internet erreicht werden, dort solltest du also keine nicht öffentlichen Informationen speichern. Die Adresse um deinen persönlichen Webspace zu erreichen ist <text:span text:style-name="Source_20_Text"><text:a xlink:type="simple" xlink:href="http://ernest.aeg-reutlingen.de/~" text:style-name="Internet_20_link" text:visited-style-name="Visited_20_Internet_20_Link">http://ernest.aeg-reutlingen.de/~</text:a>&lt;BENUTZERNAME&gt;</text:span>. Die <text:span text:style-name="Source_20_Text">~</text:span> ist wichtig, danach deinen Loginnamen in Kleinbuchstaben…</text:p>
      <text:p text:style-name="Text_20_body"><draw:frame draw:style-name="media" draw:name="3" text:anchor-type="as-char" draw:z-index="3" svg:width="15.875cm" svg:height="13.0175cm"><draw:image xlink:href="Pictures/62990903d9f4c6fa37180eec12e271e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24:21</meta:creation-date>
    <dc:creator>Generated</dc:creator>
    <dc:date>2026-08-09T11::24:21</dc:date>
    <dc:language>en-US</dc:language>
    <meta:editing-cycles>1</meta:editing-cycles>
    <meta:editing-duration>PT0S</meta:editing-duration>
    <dc:title>dokumentation:serveraccess:ubuntu</dc:title>
  </office:meta>
</office:document-meta>
</file>