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file-entry manifest:media-type="image/png" manifest:full-path="Pictures/ba8026fab500baf8d35ad55c33dc53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verknuepfte_tabellen" text:style-name="Internet_20_link" text:visited-style-name="Visited_20_Internet_20_Link">=&gt; Lektion 2 - Verknüpfte Tabellen</text:a></text:p>
      <text:h text:style-name="Heading_20_2" text:outline-level="2"><text:bookmark text:name="dbs:db003"/><text:bookmark-start text:name="__RefHeading___lektion_3_-_zusammenfuehren_der_datensaetze_mit_sql_1"/><text:bookmark-start text:name="lektion_3_-_zusammenfuehren_der_datensaetze_mit_sql"/>Lektion 3 - Zusammenführen der Datensätze mit SQL<text:bookmark-end text:name="__RefHeading___lektion_3_-_zusammenfuehren_der_datensaetze_mit_sql_1"/><text:bookmark-end text:name="lektion_3_-_zusammenfuehren_der_datensaetze_mit_sql"/></text:h>
      <text:p text:style-name="Text_20_body">Um Daten aus <text:span text:style-name="Strong_20_Emphasis">zwei</text:span> Tabellen zu erhalten, verwendet man diese SQL-Abfrage:</text:p>
      <text:p text:style-name="Preformatted_20_Text">SELECT * FROM Schueler, Lehrer</text:p>
      <text:p text:style-name="Text_20_body">Entsprechende Abfrage für mehr als nur zwei Tabell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iese Abfrage liefert allerdings jede mögliche Kombination der Datensätze aus der Tabelle „Schueler“ mit denen der Tabelle „Lehrer“.</text:p>
          </table:table-cell>
        </table:table-row>
      </table:table>
      <text:p text:style-name="Text_20_body">Es gehören aber nur die zusammen, bei denen das Attribut „KLNr“ der
Schüler mit dem Attribut „LNr“ der Lehrer übereinstimmt. Wir schränken daher das Ergebnis ein:</text:p>
      <text:p text:style-name="Preformatted_20_Text">SELECT * FROM Schueler, Lehrer WHERE KLNr = LNr</text:p>
      <text:p text:style-name="Text_20_body">Diese Abfrage liefert nur noch die Datensätze, die zusammenpassen.</text:p>
      <text:p text:style-name="Text_20_body">Jetzt könnte man einerseits die Spalten des Ergebnisses noch einschränken:</text:p>
      <text:p text:style-name="Preformatted_20_Text">SELECT SVorname, SNachname, LDienstbez, LNachname<text:line-break/>FROM Schueler, Lehrer<text:line-break/>WHERE KLNr = LNr</text:p>
      <text:p text:style-name="Text_20_body">Zudem könnte man die Anzahl der zurückgegebenen Datensätze noch einschränken:</text:p>
      <text:p text:style-name="Preformatted_20_Text">SELECT SVorname, SNachname, LDienstbez, LNachname<text:line-break/>FROM Schueler, Lehrer<text:line-break/>WHERE KLNr = LNr AND SKlasse &gt;= 9</text:p>
      <text:p text:style-name="Text_20_body">Damit werden nur die Daten der Schüler, die in Klasse 9 oder höher sind, zurückgegeben.<text:line-break/><text:line-break/></text:p>
      <text:p text:style-name="Text_20_body">Übrigens: Es kann durchaus vorkommen, dass ein Spaltenname in zwei verschiedenen Tabellen
vorkommt. Bei einer Abfrage, die diese beiden Tabellen verknüpft, ist dann nicht mehr klar, welche Spalte gemeint ist. In solchen Fällen kann man den Tabellennamen und einen Punkt vor den Spaltennamen setzen, um klarzumachen, welche Spalten gemeint sind:</text:p>
      <text:p text:style-name="Preformatted_20_Text">SELECT Schueler.SVorname, Schueler.SNachname, Lehrer.LNachname<text:line-break/>FROM Schueler, Lehrer<text:line-break/>WHERE Schueler.KLNr = Lehrer.LNr AND Schueler.SKlasse &gt;= 9</text:p>
      <text:p text:style-name="Text_20_body"><draw:frame draw:style-name="mediaright" draw:name="0" text:anchor-type="paragraph" draw:z-index="0" svg:width="1.6933333333333cm" svg:height="1.6933333333333cm"><draw:image xlink:href="Pictures/a7c572e48bea305cbd570092b744a14b.png" xlink:type="simple" xlink:show="embed" xlink:actuate="onLoad"/></draw:frame></text:p>
      <text:h text:style-name="Heading_20_2" text:outline-level="2"><text:bookmark-start text:name="__RefHeading___uebung_7_2"/><text:bookmark-start text:name="uebung_7"/>Übung 7<text:bookmark-end text:name="__RefHeading___uebung_7_2"/><text:bookmark-end text:name="uebung_7"/></text:h>
      <text:p text:style-name="Text_20_body">Importiere die Datenbank <text:a xlink:type="simple" xlink:href="https://training.aeg-reutlingen.de/infowiki/lib/exe/fetch.php?media=dbs:lehrer_schueler.zip" text:style-name="Internet_20_link" text:visited-style-name="Visited_20_Internet_20_Link">lehrer_schueler.sql</text:a> und vollziehe alle Beispiele aus dem Text nach. Sollte ein Fehler beim Importieren auftreten, liegt es daran, dass bereits eine Tabelle <text:span text:style-name="Emphasis">schueler.sql</text:span> in deiner Datenbank vorhanden ist. Lösche diese einfach und importiere danach erneut die <text:span text:style-name="Emphasis">lehrer_schueler.sql</text:span> Datei.</text:p>
      <text:p text:style-name="Text_20_body">Erfinde eigene Beispiele und teste diese.</text:p>
      <text:p text:style-name="Text_20_body"><draw:frame draw:style-name="mediaright" draw:name="1" text:anchor-type="paragraph" draw:z-index="1" svg:width="1.6933333333333cm" svg:height="1.6933333333333cm"><draw:image xlink:href="Pictures/a7c572e48bea305cbd570092b744a14b.png" xlink:type="simple" xlink:show="embed" xlink:actuate="onLoad"/></draw:frame></text:p>
      <text:h text:style-name="Heading_20_2" text:outline-level="2"><text:bookmark-start text:name="__RefHeading___uebung_8_3"/><text:bookmark-start text:name="uebung_8"/>Übung 8<text:bookmark-end text:name="__RefHeading___uebung_8_3"/><text:bookmark-end text:name="uebung_8"/></text:h>
      <text:p text:style-name="Text_20_body">Importiere die Datenbank <text:a xlink:type="simple" xlink:href="https://training.aeg-reutlingen.de/infowiki/lib/exe/fetch.php?media=dbs:geographie.zip" text:style-name="Internet_20_link" text:visited-style-name="Visited_20_Internet_20_Link">geographie.sql</text:a> und bearbeite die Aufgaben auf dem Blatt <text:a xlink:type="simple" xlink:href="https://training.aeg-reutlingen.de/infowiki/lib/exe/fetch.php?media=dbs:ab-geographie.pdf" text:style-name="Internet_20_link" text:visited-style-name="Visited_20_Internet_20_Link">ab-geographie.pdf</text:a>.</text:p>
      <text:p text:style-name="Text_20_body"><draw:frame draw:style-name="media" draw:name="2" text:anchor-type="as-char" draw:z-index="2" svg:width="15.875cm" svg:height="5.9944661458333cm"><draw:image xlink:href="Pictures/ba8026fab500baf8d35ad55c33dc5324.png" xlink:type="simple" xlink:show="embed" xlink:actuate="onLoad"/></draw:frame></text:p>
      <text:p text:style-name="Horizontal_20_Line"/>
      <text:p text:style-name="Text_20_body"><text:a xlink:type="simple" xlink:href="https://training.aeg-reutlingen.de/infowiki/doku.php?id=dbs:db04" text:style-name="Internet_20_link" text:visited-style-name="Visited_20_Internet_20_Link">=&gt; Lektion 4 - Übungen</text:a><text:line-break/>
<text:a xlink:type="simple" xlink:href="https://training.aeg-reutlingen.de/infowiki/doku.php?id=dbs:start" text:style-name="Internet_20_link" text:visited-style-name="Visited_20_Internet_20_Link">=&gt; Übersicht: Datenbanksyste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04:25</meta:creation-date>
    <dc:creator>Generated</dc:creator>
    <dc:date>2026-08-09T11::04:25</dc:date>
    <dc:language>en-US</dc:language>
    <meta:editing-cycles>1</meta:editing-cycles>
    <meta:editing-duration>PT0S</meta:editing-duration>
    <dc:title>dbs:db003</dc:title>
  </office:meta>
</office:document-meta>
</file>