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c185c10a08cf527bb8fa4464de579b.png"/>
  <manifest:file-entry manifest:media-type="image/png" manifest:full-path="Pictures/a7c572e48bea305cbd570092b744a14b.png"/>
  <manifest:file-entry manifest:media-type="image/jpeg" manifest:full-path="Pictures/42f1193e2e5dfa47be6875720f2b2530.jpg"/>
  <manifest:file-entry manifest:media-type="image/jpeg" manifest:full-path="Pictures/c091a5091360f383e1c9edb49edd4286.jpg"/>
  <manifest:file-entry manifest:media-type="image/jpeg" manifest:full-path="Pictures/bd7efd85cf16a60c1cc3f5eda7efaf17.jpg"/>
  <manifest:file-entry manifest:media-type="image/jpeg" manifest:full-path="Pictures/9a7def53060b6a41c74864e302a5f47a.jpg"/>
  <manifest:file-entry manifest:media-type="image/jpeg" manifest:full-path="Pictures/c4c5acd7b1dd8e747f33cc68f88d9d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dbs:db02_t01" text:style-name="Internet_20_link" text:visited-style-name="Visited_20_Internet_20_Link">=&gt; Lektion 1 - Etwas Theorie</text:a></text:p>
      <text:h text:style-name="Heading_20_2" text:outline-level="2"><text:bookmark text:name="dbs:db001_01"/><text:bookmark-start text:name="__RefHeading___lektion_1.1_-_das_entity-relationship-modell_1"/><text:bookmark-start text:name="lektion_1.1_-_das_entity-relationship-modell"/>Lektion 1.1 - Das Entity-Relationship-Modell<text:bookmark-end text:name="__RefHeading___lektion_1.1_-_das_entity-relationship-modell_1"/><text:bookmark-end text:name="lektion_1.1_-_das_entity-relationship-modell"/></text:h>
      <text:p text:style-name="Text_20_body">Eine Datenbank verknüpft verschiedene Entitäten auf logische Weise, in der Datenbank wird die Realität abgebildet oder modelliert.</text:p>
      <text:p text:style-name="Text_20_body"><text:span text:style-name="Emphasis">„Jeder Schüler hat genau einen Klassenlehrer“</text:span></text:p>
      <text:p text:style-name="Text_20_body">Verknüpft im Beispiel die Entitäten „Schüler“ und „Lehrer“, dargestellt im folgenden <text:span text:style-name="Strong_20_Emphasis">Entity-Relations-Diagram</text:span> (ER-Diagramm).</text:p>
      <text:p text:style-name="Text_20_body"><draw:frame draw:style-name="media" draw:name="0" text:anchor-type="as-char" draw:z-index="0" svg:width="20.6375cm" style:rel-width="100%" svg:height="7.3068493150685cm" style:rel-height="scale"><draw:image xlink:href="Pictures/a9c185c10a08cf527bb8fa4464de579b.png" xlink:type="simple" xlink:show="embed" xlink:actuate="onLoad"/></draw:frame></text:p>
      <text:p text:style-name="Text_20_body">Da jeder Schüler nur genau einen Klassenlehrer hat, spricht man hier von einer <text:span text:style-name="Strong_20_Emphasis">N:1 Relation</text:span> (⇒ siehe <text:a xlink:type="simple" xlink:href="https://training.aeg-reutlingen.de/infowiki/doku.php?id=dbs:verknuepfte_tabellen" text:style-name="Internet_20_link" text:visited-style-name="Visited_20_Internet_20_Link">Fremdschlüssel</text:a>) zwischen „Schüler“ und „Lehrer“.</text:p>
      <text:p text:style-name="Text_20_body">Insgesamt gibt es nur vier Beziehungen:</text:p>
      <text:list text:style-name="Numbering_20_1" text:continue-numbering="false">
        <text:list-item>
          <text:p text:style-name="Numbering_20_1_Content_First"> 1:1 - Beziehung</text:p>
        </text:list-item>
        <text:list-item>
          <text:p text:style-name="Numbering_20_1_Content"> 1:N - Beziehung</text:p>
        </text:list-item>
        <text:list-item>
          <text:p text:style-name="Numbering_20_1_Content"> N:1 - Beziehung ⇒ invers zu 1:N</text:p>
        </text:list-item>
        <text:list-item>
          <text:p text:style-name="Numbering_20_1_Content_Last"> N:M - Beziehung</text:p>
        </text:list-item>
      </text:list>
      <text:p text:style-name="Text_20_body"><text:a xlink:type="simple" xlink:href="https://training.aeg-reutlingen.de/infowiki/lib/exe/fetch.php?media=dbs:er-modell.pdf" text:style-name="Internet_20_link" text:visited-style-name="Visited_20_Internet_20_Link">Übersicht zum ER-Modell</text:a></text:p>
      <text:p text:style-name="Text_20_body"><draw:frame draw:style-name="mediaright" draw:name="1" text:anchor-type="paragraph" draw:z-index="1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en_1_2"/><text:bookmark-start text:name="uebungen_1"/>Übungen 1<text:bookmark-end text:name="__RefHeading___uebungen_1_2"/><text:bookmark-end text:name="uebungen_1"/></text:h>
      <text:list text:style-name="List_20_1" text:continue-numbering="false">
        <text:list-item>
          <text:p text:style-name="List_20_1_Content_First"> Ergänze die Entitäten der Schulverwaltungsdatenbank durch weitere Attribute</text:p>
        </text:list-item>
        <text:list-item>
          <text:p text:style-name="List_20_1_Content"> Ergänze die Schulverwaltungsdatenbank durch eine weitere Entität, die mit mindestens einer der beiden vorgegebenen in einer Beziehung steht.</text:p>
        </text:list-item>
        <text:list-item>
          <text:p text:style-name="List_20_1_Content_Last"> Zeichne ein ER-Diagramm für deine „neue“ Schulverwaltungsdatenbank</text:p>
        </text:list-item>
      </text:list>
      <text:p text:style-name="Text_20_body"><draw:frame draw:style-name="mediaright" draw:name="2" text:anchor-type="paragraph" draw:z-index="2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en_2_3"/><text:bookmark-start text:name="uebungen_2"/>Übungen 2<text:bookmark-end text:name="__RefHeading___uebungen_2_3"/><text:bookmark-end text:name="uebungen_2"/></text:h>
      <text:p text:style-name="Text_20_body">Finde für folgende ER-Diagramme den Beziehungstyp heraus und notiere ihn auch am Diagramm. Falls nötig kannst du dir verbale Formulierungen überlegen:</text:p>
      <text:p text:style-name="Text_20_body">Beispiel: <draw:frame draw:style-name="media" draw:name="3" text:anchor-type="as-char" draw:z-index="3" svg:width="15.875cm" svg:height="4.1552013422819cm"><draw:image xlink:href="Pictures/42f1193e2e5dfa47be6875720f2b2530.jpg" xlink:type="simple" xlink:show="embed" xlink:actuate="onLoad"/></draw:frame> <text:line-break/>
Lösung:<text:line-break/>
Ein Lehrer ist Klassenlehrer von vielen Schülern ⇒ 1:N <text:line-break/>
(anders als oben: jeder Schüler hat genau einen Klassenlehrer ⇒ N:1) <text:line-break/></text:p>
      <text:p text:style-name="Text_20_body">Diagramm 1: <draw:frame draw:style-name="media" draw:name="4" text:anchor-type="as-char" draw:z-index="4" svg:width="15.875cm" svg:height="4.1552013422819cm"><draw:image xlink:href="Pictures/c091a5091360f383e1c9edb49edd4286.jpg" xlink:type="simple" xlink:show="embed" xlink:actuate="onLoad"/></draw:frame> <text:line-break/></text:p>
      <text:p text:style-name="Text_20_body">Diagramm 2: <draw:frame draw:style-name="media" draw:name="5" text:anchor-type="as-char" draw:z-index="5" svg:width="15.875cm" svg:height="4.1552013422819cm"><draw:image xlink:href="Pictures/bd7efd85cf16a60c1cc3f5eda7efaf17.jpg" xlink:type="simple" xlink:show="embed" xlink:actuate="onLoad"/></draw:frame> <text:line-break/></text:p>
      <text:p text:style-name="Text_20_body">Diagramm 3: <draw:frame draw:style-name="media" draw:name="6" text:anchor-type="as-char" draw:z-index="6" svg:width="15.875cm" svg:height="4.1552013422819cm"><draw:image xlink:href="Pictures/9a7def53060b6a41c74864e302a5f47a.jpg" xlink:type="simple" xlink:show="embed" xlink:actuate="onLoad"/></draw:frame> <text:line-break/></text:p>
      <text:h text:style-name="Heading_20_4" text:outline-level="4"><text:bookmark-start text:name="__RefHeading___versuche_den_beziehungstyp_von_der_sprachlichen_umschreibung_abzuleiten_4"/><text:bookmark-start text:name="versuche_den_beziehungstyp_von_der_sprachlichen_umschreibung_abzuleiten"/>Versuche den Beziehungstyp von der sprachlichen Umschreibung abzuleiten<text:bookmark-end text:name="__RefHeading___versuche_den_beziehungstyp_von_der_sprachlichen_umschreibung_abzuleiten_4"/><text:bookmark-end text:name="versuche_den_beziehungstyp_von_der_sprachlichen_umschreibung_abzuleiten"/></text:h>
      <text:p text:style-name="Text_20_body">a) „Eine Bestellung kann verschiedene Produkte enthalten“ <text:line-break/>
Diagramm 4: <draw:frame draw:style-name="media" draw:name="7" text:anchor-type="as-char" draw:z-index="7" svg:width="15.875cm" svg:height="4.1552013422819cm"><draw:image xlink:href="Pictures/c4c5acd7b1dd8e747f33cc68f88d9dfc.jpg" xlink:type="simple" xlink:show="embed" xlink:actuate="onLoad"/></draw:frame></text:p>
      <text:p text:style-name="Text_20_body">b) „Neben normalen Kunden kann die Datenbank auch Kunden enthalten, die noch nichts bestellt haben“</text:p>
      <text:p text:style-name="Text_20_body"><draw:frame draw:style-name="mediaright" draw:name="8" text:anchor-type="paragraph" draw:z-index="8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en_3_5"/><text:bookmark-start text:name="uebungen_3"/>Übungen 3<text:bookmark-end text:name="__RefHeading___uebungen_3_5"/><text:bookmark-end text:name="uebungen_3"/></text:h>
      <text:p text:style-name="Text_20_body">Modelliere die folgenden Minirealitäten in einem ER-Diagramm: Welche Beziehung besteht zwischen den Entitäten, welche Attribute haben die Entitäten?</text:p>
      <text:list text:style-name="List_20_1" text:continue-numbering="false">
        <text:list-item>
          <text:p text:style-name="List_20_1_Content_First"> Schüler (Vorname, Name) erhalten Zeugnisse. Die Zeugnisse enthalten eine Bemerkung über Mitarbeit und Verhalten und die Fachnoten. </text:p>
        </text:list-item>
        <text:list-item>
          <text:p text:style-name="List_20_1_Content"> Zu einer gespeicherten Sammlung von Digitalfotos, deren Datum und Auflösung bekannt ist, soll ein Stichwortverzeichnis angelegt werden. </text:p>
        </text:list-item>
        <text:list-item>
          <text:p text:style-name="List_20_1_Content_Last"> CDs (Titel, ISBN-Nummer) sind von bestimmten Interpreten (Name) und enthalten Songs (Titel). (3 Entitäten!)</text:p>
        </text:list-item>
      </text:list>
      <text:p text:style-name="Horizontal_20_Line"/>
      <text:p text:style-name="Text_20_body"><text:a xlink:type="simple" xlink:href="https://training.aeg-reutlingen.de/infowiki/doku.php?id=dbs:db02_t02" text:style-name="Internet_20_link" text:visited-style-name="Visited_20_Internet_20_Link">=&gt; Lektion 1.2 - Erste SQL-Schritte</text:a><text:line-break/>
<text:a xlink:type="simple" xlink:href="https://training.aeg-reutlingen.de/infowiki/doku.php?id=dbs:start" text:style-name="Internet_20_link" text:visited-style-name="Visited_20_Internet_20_Link">=&gt; Übersicht: Datenbanksyste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5:58</meta:creation-date>
    <dc:creator>Generated</dc:creator>
    <dc:date>2026-08-09T13::55:58</dc:date>
    <dc:language>en-US</dc:language>
    <meta:editing-cycles>1</meta:editing-cycles>
    <meta:editing-duration>PT0S</meta:editing-duration>
    <dc:title>dbs:db001_01</dc:title>
  </office:meta>
</office:document-meta>
</file>