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85364a66db198ac42e728ed1aa298b.jpg"/>
  <manifest:file-entry manifest:media-type="image/png" manifest:full-path="Pictures/93581eb7db6f98e755c580e01114bb8d.png"/>
  <manifest:file-entry manifest:media-type="image/jpeg" manifest:full-path="Pictures/6c495800bfb49d88c015442eadfcbb37.jpg"/>
  <manifest:file-entry manifest:media-type="image/png" manifest:full-path="Pictures/f2e28fa3682e3d3f5b6222ecbd5abc59.png"/>
  <manifest:file-entry manifest:media-type="image/png" manifest:full-path="Pictures/15950d5dfbb627eddbf2cd89daa555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dbs:start" text:style-name="Internet_20_link" text:visited-style-name="Visited_20_Internet_20_Link">=&gt; Übersicht: Datenbanksysteme</text:a></text:p>
      <text:h text:style-name="Heading_20_1" text:outline-level="1"><text:bookmark text:name="dbs:db000"/><text:bookmark-start text:name="__RefHeading___lektion_0_-_ueberblick_1"/><text:bookmark-start text:name="lektion_0_-_ueberblick"/>Lektion 0 - Überblick<text:bookmark-end text:name="__RefHeading___lektion_0_-_ueberblick_1"/><text:bookmark-end text:name="lektion_0_-_ueberblick"/></text:h>
      <text:p text:style-name="Text_20_body">Dieses Kapitel soll eine Einführung in Datenbanken mit MySQL geben. Bevor wir uns jedoch genauer mit MySQL befassen, sollten wir kurz ein paar Worte über Datenbanken im Allgemeinen verlieren.</text:p>
      <text:p text:style-name="Text_20_body">Datenbanken werden überall da eingesetzt, wo <text:span text:style-name="Strong_20_Emphasis">große</text:span> Datenmengen <text:span text:style-name="Strong_20_Emphasis">effizient</text:span> verwaltet werden sollen.
Beispiele finden sich zuhauf. Eine <text:a xlink:type="simple" xlink:href="http://www.chip.de/news/Top-10-Die-groessten-Datenbanken-der-Welt_24264981.html" text:style-name="Internet_20_link" text:visited-style-name="Visited_20_Internet_20_Link">Liste von 2007</text:a> und eine <text:a xlink:type="simple" xlink:href="http://www.spieledb.com/die-10-grossten-datenspeicher-der-welt-1961.html" text:style-name="Internet_20_link" text:visited-style-name="Visited_20_Internet_20_Link">Liste von 2010</text:a>gibt die zu der Zeit 10 größten Datenbanken an, darunter natürlich: <text:line-break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Beispiele  </text:p>
          </table:table-cell>
          <table:table-cell office:value-type="string" table:style-name="tableheader">
            <text:p text:style-name="Table_20_Heading">  <draw:frame draw:style-name="media" draw:name="Library of Congress Legend" text:anchor-type="as-char" draw:z-index="0" svg:width="3.96875cm" style:rel-width="100%"><draw:text-box><text:p text:style-name="legendcenter"><draw:frame draw:style-name="media" draw:name="Library of Congress" text:anchor-type="as-char" draw:z-index="0" svg:width="3.96875cm" style:rel-width="100%" svg:height="2.371328125cm" style:rel-height="scale"><draw:image xlink:href="Pictures/4a85364a66db198ac42e728ed1aa298b.jpg" xlink:type="simple" xlink:show="embed" xlink:actuate="onLoad"/></draw:frame>Library of Congress</text:p></draw:text-box></draw:frame>  </text:p>
          </table:table-cell>
          <table:table-cell office:value-type="string" table:style-name="tableheader">
            <text:p text:style-name="Table_20_Heading">  <draw:frame draw:style-name="media" draw:name="YOUTUBE Legend" text:anchor-type="as-char" draw:z-index="0" svg:width="3.96875cm" style:rel-width="100%"><draw:text-box><text:p text:style-name="legendcenter"><draw:frame draw:style-name="media" draw:name="YOUTUBE" text:anchor-type="as-char" draw:z-index="1" svg:width="3.96875cm" style:rel-width="100%" svg:height="1.656953125cm" style:rel-height="scale"><draw:image xlink:href="Pictures/93581eb7db6f98e755c580e01114bb8d.png" xlink:type="simple" xlink:show="embed" xlink:actuate="onLoad"/></draw:frame>YOUTUBE</text:p></draw:text-box></draw:frame>  </text:p>
          </table:table-cell>
          <table:table-cell office:value-type="string" table:style-name="tableheader">
            <text:p text:style-name="Table_20_Heading">  <draw:frame draw:style-name="media" draw:name="AMAZON Legend" text:anchor-type="as-char" draw:z-index="0" svg:width="3.96875cm" style:rel-width="100%"><draw:text-box><text:p text:style-name="legendcenter"><draw:frame draw:style-name="media" draw:name="AMAZON" text:anchor-type="as-char" draw:z-index="2" svg:width="3.96875cm" style:rel-width="100%" svg:height="1.1672794117647cm" style:rel-height="scale"><draw:image xlink:href="Pictures/6c495800bfb49d88c015442eadfcbb37.jpg" xlink:type="simple" xlink:show="embed" xlink:actuate="onLoad"/></draw:frame>AMAZON</text:p></draw:text-box></draw:frame>  </text:p>
          </table:table-cell>
          <table:table-cell office:value-type="string" table:style-name="tableheader">
            <text:p text:style-name="Table_20_Heading">  <draw:frame draw:style-name="media" draw:name="GOOGLE Legend" text:anchor-type="as-char" draw:z-index="0" svg:width="3.96875cm" style:rel-width="100%"><draw:text-box><text:p text:style-name="legendcenter"><draw:frame draw:style-name="media" draw:name="GOOGLE" text:anchor-type="as-char" draw:z-index="3" svg:width="3.96875cm" style:rel-width="100%" svg:height="1.36525cm" style:rel-height="scale"><draw:image xlink:href="Pictures/f2e28fa3682e3d3f5b6222ecbd5abc59.png" xlink:type="simple" xlink:show="embed" xlink:actuate="onLoad"/></draw:frame>GOOGLE</text:p></draw:text-box></draw:frame>  </text:p>
          </table:table-cell>
        </table:table-row>
        <table:table-row>
          <table:table-cell office:value-type="string" table:style-name="tablecell">
            <text:p text:style-name="tablealignleft">Bildquellen:  </text:p>
          </table:table-cell>
          <table:table-cell office:value-type="string" table:style-name="tablecell">
            <text:p text:style-name="tablealigncenter">  <text:a xlink:type="simple" xlink:href="http://commons.wikimedia.org/wiki/File:Library_of_Congress_%281%29.jpg" text:style-name="Internet_20_link" text:visited-style-name="Visited_20_Internet_20_Link">library of congress</text:a>  </text:p>
          </table:table-cell>
          <table:table-cell office:value-type="string" table:style-name="tablecell">
            <text:p text:style-name="tablealigncenter">  <text:a xlink:type="simple" xlink:href="http://commons.wikimedia.org/wiki/File:YouTube_logo_2013.svg" text:style-name="Internet_20_link" text:visited-style-name="Visited_20_Internet_20_Link">youtube</text:a>  </text:p>
          </table:table-cell>
          <table:table-cell office:value-type="string" table:style-name="tablecell">
            <text:p text:style-name="tablealigncenter">  <text:a xlink:type="simple" xlink:href="http://commons.wikimedia.org/wiki/File:Amazon_logo.jpg" text:style-name="Internet_20_link" text:visited-style-name="Visited_20_Internet_20_Link">amazon</text:a>  </text:p>
          </table:table-cell>
          <table:table-cell office:value-type="string" table:style-name="tablecell">
            <text:p text:style-name="tablealigncenter">  <text:a xlink:type="simple" xlink:href="http://commons.wikimedia.org/wiki/File:Logo_Google_2013_Official.svg" text:style-name="Internet_20_link" text:visited-style-name="Visited_20_Internet_20_Link">google</text:a>  </text:p>
          </table:table-cell>
        </table:table-row>
      </table:table>
      <text:p text:style-name="Text_20_body">Danaben gibt es noch etliche andere Anwendungen für Datenbankenssysteme: Personalverwaltungen, Schulverwaltungen oder Bibliotheken. Auch das <text:span text:style-name="Strong_20_Emphasis">DNS-System</text:span>, das Domain Name System, im Internet ist nichts anderes als eine große Datenbank. </text:p>
      <text:h text:style-name="Heading_20_2" text:outline-level="2"><text:bookmark-start text:name="__RefHeading___dnsdomain_name_system_2"/><text:bookmark-start text:name="dnsdomain_name_system"/>DNS: Domain Name System<text:bookmark-end text:name="__RefHeading___dnsdomain_name_system_2"/><text:bookmark-end text:name="dnsdomain_name_system"/></text:h>
      <text:p text:style-name="Text_20_body"> <text:a xlink:type="simple" xlink:href="http://de.wikipedia.org/wiki/Domain_Name_System" text:style-name="Internet_20_link" text:visited-style-name="Visited_20_Internet_20_Link">lies auch bei Wikipedia</text:a></text:p>
      <text:p text:style-name="Text_20_body"><draw:frame draw:style-name="mediacenter" draw:name="4" text:anchor-type="paragraph" draw:z-index="4" svg:width="13.229166666667cm" svg:height="10.34110915493cm"><draw:image xlink:href="Pictures/15950d5dfbb627eddbf2cd89daa55587.png" xlink:type="simple" xlink:show="embed" xlink:actuate="onLoad"/></draw:frame></text:p>
      <text:p text:style-name="Text_20_body"><text:line-break/></text:p>
      <text:h text:style-name="Heading_20_2" text:outline-level="2"><text:bookmark-start text:name="__RefHeading___begriffe_1_3"/><text:bookmark-start text:name="begriffe_1"/>Begriffe 1<text:bookmark-end text:name="__RefHeading___begriffe_1_3"/><text:bookmark-end text:name="begriffe_1"/></text:h>
      <text:list text:style-name="List_20_1" text:continue-numbering="false">
        <text:list-item>
          <text:p text:style-name="List_20_1_Content_First"> Eine Datenbank ist eine Sammlung von Daten verschiedener Objekte auf Datenträgern</text:p>
        </text:list-item>
        <text:list-item>
          <text:p text:style-name="List_20_1_Content_Last"> Datenbanken werden überall da eingesetzt, wo große Datenmengen effizient verwaltet werden sollen</text:p>
        </text:list-item>
      </text:list>
      <text:h text:style-name="Heading_20_2" text:outline-level="2"><text:bookmark-start text:name="__RefHeading___begriffe_2_4"/><text:bookmark-start text:name="begriffe_2"/>Begriffe 2<text:bookmark-end text:name="__RefHeading___begriffe_2_4"/><text:bookmark-end text:name="begriffe_2"/></text:h>
      <text:p text:style-name="Text_20_body"><draw:frame draw:style-name="mediaright" draw:name="5" text:anchor-type="paragraph" draw:z-index="5" svg:width="" svg:rel-width="100%" svg:height="0cm"><draw:image xlink:href="/var/www/html/infowiki/data/media/datenbankensysteme/datenbanksystem_01_kl.png" xlink:type="simple" xlink:show="embed" xlink:actuate="onLoad"/></draw:frame>
Der formelle Überbegriff ist <text:span text:style-name="Strong_20_Emphasis">Datenbankensystem (DBS)</text:span></text:p>
      <text:p text:style-name="Text_20_body">Ein Datenbankensystem (auch in Kurzform einfach Datenbank) besteht aus zwei Teilen:</text:p>
      <text:list text:style-name="Numbering_20_1" text:continue-numbering="false">
        <text:list-item>
          <text:p text:style-name="Numbering_20_1_Content_First"> Einem <text:span text:style-name="Strong_20_Emphasis">Datenbank-Management-System (DBMS)</text:span>, welches die Verwaltungsssoftware ist (z.B. MySQL, DB2, PostgreSQL).</text:p>
        </text:list-item>
        <text:list-item>
          <text:p text:style-name="Numbering_20_1_Content_Last"> Der eigentlichen Datenbank, die aus den gespeicherten Informationen besteht.</text:p>
        </text:list-item>
      </text:list>
      <text:p text:style-name="Text_20_body"><text:line-break/><text:line-break/><text:line-break/><text:line-break/></text:p>
      <text:p text:style-name="Horizontal_20_Line"/>
      <text:p text:style-name="Text_20_body"><text:a xlink:type="simple" xlink:href="https://training.aeg-reutlingen.de/infowiki/doku.php?id=dbs:db001" text:style-name="Internet_20_link" text:visited-style-name="Visited_20_Internet_20_Link">=&gt; Lektion 1 - Etwas Theorie</text:a><text:line-break/>
<text:a xlink:type="simple" xlink:href="https://training.aeg-reutlingen.de/infowiki/doku.php?id=dbs:start" text:style-name="Internet_20_link" text:visited-style-name="Visited_20_Internet_20_Link">=&gt; Übersicht: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36</meta:creation-date>
    <dc:creator>Generated</dc:creator>
    <dc:date>2026-08-09T14::59:36</dc:date>
    <dc:language>en-US</dc:language>
    <meta:editing-cycles>1</meta:editing-cycles>
    <meta:editing-duration>PT0S</meta:editing-duration>
    <dc:title>dbs:db000</dc:title>
  </office:meta>
</office:document-meta>
</file>