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nbankensysteme:loesungen"/><text:bookmark-start text:name="__RefHeading___musterloesungen_zu_den_aufgabenblaettern_1"/><text:bookmark-start text:name="musterloesungen_zu_den_aufgabenblaettern"/>Musterlösungen zu den Aufgabenblättern<text:bookmark-end text:name="__RefHeading___musterloesungen_zu_den_aufgabenblaettern_1"/><text:bookmark-end text:name="musterloesungen_zu_den_aufgabenblaettern"/></text:h>
      <text:p text:style-name="Text_20_body">So, wie versprochen hier die Musterlösungen zu den Aufgabenblättern:</text:p>
      <text:list text:style-name="List_20_1" text:continue-numbering="false">
        <text:list-item>
          <text:p text:style-name="List_20_1_Content_First"> <text:a xlink:type="simple" xlink:href="https://training.aeg-reutlingen.de/infowiki/lib/exe/fetch.php?media=info_ref2011:musterloesung_ab1.txt" text:style-name="Internet_20_link" text:visited-style-name="Visited_20_Internet_20_Link">Arbeitsblatt 1</text:a></text:p>
        </text:list-item>
        <text:list-item>
          <text:p text:style-name="List_20_1_Content"> <text:a xlink:type="simple" xlink:href="https://training.aeg-reutlingen.de/infowiki/lib/exe/fetch.php?media=info_ref2011:musterloesung_ab2.txt" text:style-name="Internet_20_link" text:visited-style-name="Visited_20_Internet_20_Link">Arbeitsblatt 2</text:a></text:p>
        </text:list-item>
        <text:list-item>
          <text:p text:style-name="List_20_1_Content_Last"> Geographie</text:p>
        </text:list-item>
      </text:list>
      <text:p text:style-name="Text_20_body">Die Musterlösungen werden voraussichtlich bis Freitag Mittag verlinkt sei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01:36</meta:creation-date>
    <dc:creator>Generated</dc:creator>
    <dc:date>2026-08-09T13::01:36</dc:date>
    <dc:language>en-US</dc:language>
    <meta:editing-cycles>1</meta:editing-cycles>
    <meta:editing-duration>PT0S</meta:editing-duration>
    <dc:title>datenbankensysteme:loesungen</dc:title>
  </office:meta>
</office:document-meta>
</file>