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okies:cookielektion4"/><text:bookmark-start text:name="__RefHeading___uebung_1_1"/><text:bookmark-start text:name="uebung_1"/>Übung 1<text:bookmark-end text:name="__RefHeading___uebung_1_1"/><text:bookmark-end text:name="uebung_1"/></text:h>
      <text:p text:style-name="Text_20_body">Erstelle eine „unfug.txt“ - Datei mit dem Inhalt „Das ist ein Test und wenn er funktioniert, dann habe ich es verstanden.“ und speichere sie auf dem Server ab.
Gib den Inhalt der Datei Buchstabe für Buchstabe in einer neuen Zeile aus, so dass man den Text von oben nach unten lesen kann. Verwende dabei eine Schle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3:32</meta:creation-date>
    <dc:creator>Generated</dc:creator>
    <dc:date>2026-08-09T11::43:32</dc:date>
    <dc:language>en-US</dc:language>
    <meta:editing-cycles>1</meta:editing-cycles>
    <meta:editing-duration>PT0S</meta:editing-duration>
    <dc:title>cookies:cookielektion4</dc:title>
  </office:meta>
</office:document-meta>
</file>