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cookies:cookielektion2" text:style-name="Internet_20_link" text:visited-style-name="Visited_20_Internet_20_Link">Lektion 2 - Textdateien auf dem Server</text:a></text:p>
      <text:h text:style-name="Heading_20_1" text:outline-level="1"><text:bookmark text:name="cookies:cookielektion3"/><text:bookmark-start text:name="__RefHeading___umfrage_selbst_gemacht_1"/><text:bookmark-start text:name="umfrage_selbst_gemacht"/>Umfrage selbst gemacht!<text:bookmark-end text:name="__RefHeading___umfrage_selbst_gemacht_1"/><text:bookmark-end text:name="umfrage_selbst_gemacht"/></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Um eine grafisch unterstützte Umfrage zu programmieren, benötigt man nur wenige weitere Kenntnisse als solche, die du bereits besitzt. Betrachte zunächst genau das Beispiel im Unterricht und starte mit folgenden Funktionen bzw. folgenden Hinweisen eine eigene Auswertung.</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42:48</meta:creation-date>
    <dc:creator>Generated</dc:creator>
    <dc:date>2026-08-09T12::42:48</dc:date>
    <dc:language>en-US</dc:language>
    <meta:editing-cycles>1</meta:editing-cycles>
    <meta:editing-duration>PT0S</meta:editing-duration>
    <dc:title>cookies:cookielektion3</dc:title>
  </office:meta>
</office:document-meta>
</file>