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training.aeg-reutlingen.de/infowiki/doku.php?id=cookies:cookielektion0" text:style-name="Internet_20_link" text:visited-style-name="Visited_20_Internet_20_Link">COOKIES Grundlagen</text:a></text:p>
      <text:h text:style-name="Heading_20_1" text:outline-level="1"><text:bookmark text:name="cookies:cookielektion1"/><text:bookmark-start text:name="__RefHeading___lektion_1_-_cookies_auf_zeit_1"/><text:bookmark-start text:name="lektion_1_-_cookies_auf_zeit"/>Lektion 1 - Cookies auf Zeit<text:bookmark-end text:name="__RefHeading___lektion_1_-_cookies_auf_zeit_1"/><text:bookmark-end text:name="lektion_1_-_cookies_auf_zeit"/></text:h>
      <text:p text:style-name="Text_20_body">Ein Cookie ohne „Haldbarkeitsdatum“ wird beim Schließen des Browsers automatisch gelöscht. Am nächsten Tag erkennt also deine Startseite niemanden mehr. Also backen wir unsere Kekse in Zukunft mit einem Ablaufdatum, welches ebenfalls der Funktion <text:span text:style-name="Source_20_Text">setcookie</text:span> als Argument übergeben wird.</text:p>
      <text:p text:style-name="Text_20_body">[code php]
setcookie („Cookiename“, „Cookiewert“, Ablaufdatum)
[/co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1::41:51</meta:creation-date>
    <dc:creator>Generated</dc:creator>
    <dc:date>2026-08-09T11::41:51</dc:date>
    <dc:language>en-US</dc:language>
    <meta:editing-cycles>1</meta:editing-cycles>
    <meta:editing-duration>PT0S</meta:editing-duration>
    <dc:title>cookies:cookielektion1</dc:title>
  </office:meta>
</office:document-meta>
</file>