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  <manifest:file-entry manifest:media-type="image/png" manifest:full-path="Pictures/6a7147f345ecbbe1dcdae52548b109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training.aeg-reutlingen.de/infowiki/doku.php?id=app:lektion001" text:style-name="Internet_20_link" text:visited-style-name="Visited_20_Internet_20_Link">=&gt; Lektion 1: Softwareumgebung</text:a></text:p>
      <text:h text:style-name="Heading_20_1" text:outline-level="1"><text:bookmark text:name="app:lektion002"/><text:bookmark-start text:name="__RefHeading___lektion_2erste_eigene_application_1"/><text:bookmark-start text:name="lektion_2erste_eigene_application"/>Lektion 2: erste eigene Application<text:bookmark-end text:name="__RefHeading___lektion_2erste_eigene_application_1"/><text:bookmark-end text:name="lektion_2erste_eigene_application"/></text:h>
      <text:p text:style-name="Text_20_body">Nun hast du bereits deine erste APP programmiert - jedoch unter genauer Anleitung.</text:p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6_2"/><text:bookmark-start text:name="aufgabe_6"/>Aufgabe 6<text:bookmark-end text:name="__RefHeading___aufgabe_6_2"/><text:bookmark-end text:name="aufgabe_6"/></text:h>
      <text:p text:style-name="Text_20_body">Erstelle nun deine erste eigene APP. Es soll eine einfache APP sein, welche du in ca. 15-20 Minuten programmieren kannst. Falls dir keine Ideen einfallen, sind hier ein paar Tipps, welche du umsetzen kanns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Trommelwirbel  </text:p>
          </table:table-cell>
          <table:table-cell office:value-type="string" table:style-name="tableheader">
            <text:p text:style-name="Table_20_Heading">  Kleiderfarben wechseln  </text:p>
          </table:table-cell>
        </table:table-row>
        <table:table-row>
          <table:table-cell office:value-type="string" table:style-name="tablecell">
            <text:p text:style-name="tablealignleft">Wenn man auf die Trommel tippt, ertönt ein Trommelwirbel.  </text:p>
          </table:table-cell>
          <table:table-cell office:value-type="string" table:style-name="tablecell">
            <text:p text:style-name="tablealigncenter">  Wenn man auf den Knopf mit der entsprechenden Farbe tippt, wird das Kleid umgefärbt  </text:p>
          </table:table-cell>
        </table:table-row>
        <table:table-row>
          <table:table-cell office:value-type="string" table:style-name="tablecell">
            <text:p text:style-name="tablealigncenter">  Dateien:<text:line-break/><draw:frame draw:style-name="media" draw:name="1" text:anchor-type="as-char" draw:z-index="1" svg:width="3.96875cm" style:rel-width="100%" svg:height="3.315664556962cm" style:rel-height="scale"><draw:image xlink:href="Pictures/6a7147f345ecbbe1dcdae52548b1091c.png" xlink:type="simple" xlink:show="embed" xlink:actuate="onLoad"/></draw:frame><text:line-break/><text:a xlink:type="simple" xlink:href="https://training.aeg-reutlingen.de/infowiki/lib/exe/fetch.php?media=app:drum.png" text:style-name="Internet_20_link" text:visited-style-name="Visited_20_Internet_20_Link">app:drum.png</text:a><text:line-break/><text:a xlink:type="simple" xlink:href="https://training.aeg-reutlingen.de/infowiki/lib/exe/fetch.php?media=app:sound.zip" text:style-name="Internet_20_link" text:visited-style-name="Visited_20_Internet_20_Link">app:sound.zip</text:a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ext:p text:style-name="Text_20_body">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3:38</meta:creation-date>
    <dc:creator>Generated</dc:creator>
    <dc:date>2026-08-09T16::03:38</dc:date>
    <dc:language>en-US</dc:language>
    <meta:editing-cycles>1</meta:editing-cycles>
    <meta:editing-duration>PT0S</meta:editing-duration>
    <dc:title>app:lektion002</dc:title>
  </office:meta>
</office:document-meta>
</file>