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24832ef5cc50f38546658ed4df5514.png"/>
  <manifest:file-entry manifest:media-type="image/png" manifest:full-path="Pictures/68605a3680e15ab2a85895edf890a551.png"/>
  <manifest:file-entry manifest:media-type="image/png" manifest:full-path="Pictures/35bb6d57c2e9ba32f3ebb1370b420b99.png"/>
  <manifest:file-entry manifest:media-type="image/png" manifest:full-path="Pictures/36413b5b6d0ddffd0bf3ef87f3546f7d.png"/>
  <manifest:file-entry manifest:media-type="image/png" manifest:full-path="Pictures/c2620f6e36897ad9d850148e214d743d.png"/>
  <manifest:file-entry manifest:media-type="image/png" manifest:full-path="Pictures/174c37732c0240e458b50a0a3ec0b6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1_01" text:style-name="Internet_20_link" text:visited-style-name="Visited_20_Internet_20_Link">=&gt; Lektion 1.1: Designer</text:a></text:p>
      <text:h text:style-name="Heading_20_1" text:outline-level="1"><text:bookmark text:name="app:lektion001_02"/><text:bookmark-start text:name="__RefHeading___lektion_1.2block-programmierung_1"/><text:bookmark-start text:name="lektion_1.2block-programmierung"/>Lektion 1.2: Block-Programmierung<text:bookmark-end text:name="__RefHeading___lektion_1.2block-programmierung_1"/><text:bookmark-end text:name="lektion_1.2block-programmierung"/></text:h>
      <text:p text:style-name="Text_20_body">Mit den Schaltern in der rechten oberen Ecke (rot und blau markiert), kann man zwischen dem <text:span text:style-name="Strong_20_Emphasis">Design-Monitor</text:span> und dem <text:span text:style-name="Strong_20_Emphasis">Block-Monitor</text:span> wechseln. Anders als im Design-Monitor, wird im Block-Monitor das Implementiert, was bei bestimmten Eingaben oder Aktionen geschehen soll.</text:p>
      <text:p text:style-name="Text_20_body"><draw:frame draw:style-name="media" draw:name="0" text:anchor-type="as-char" draw:z-index="0" svg:width="18.520833333333cm" style:rel-width="100%" svg:height="12.147578081813cm" style:rel-height="scale"><draw:image xlink:href="Pictures/5b24832ef5cc50f38546658ed4df5514.png" xlink:type="simple" xlink:show="embed" xlink:actuate="onLoad"/></draw:frame></text:p>
      <text:p text:style-name="Text_20_body">Der Editor, in dem man sich befindet, wird ebenfalls per „Drag &amp; Drop“ gesteuert. Mit einem Klick auf <text:span text:style-name="Source_20_Text">Control</text:span> werden zum Beispiel verschiedene Elemente eingeblendet, mit denen man Anweisungen bearbeiten kann.</text:p>
      <text:h text:style-name="Heading_20_2" text:outline-level="2"><text:bookmark-start text:name="__RefHeading___weiter_im_beispiel_2"/><text:bookmark-start text:name="weiter_im_beispiel"/>Weiter im Beispiel<text:bookmark-end text:name="__RefHeading___weiter_im_beispiel_2"/><text:bookmark-end text:name="weiter_im_beispiel"/></text:h>
      <text:p text:style-name="Text_20_body">Wir möchten mit unseren zwei Knöpfen das APP steuern und müssen demnach nicht auf <text:span text:style-name="Source_20_Text">Control</text:span>, sondern unter <text:span text:style-name="Strong_20_Emphasis"><text:span text:style-name="Source_20_Text">Screen1</text:span></text:span> auf <text:span text:style-name="Strong_20_Emphasis"><text:span text:style-name="Source_20_Text">ButtonMitZunge</text:span></text:span> wechseln. Dort wählen wir den ersten Block aus, der sogleich in den Arbeitsbereich übernommen wird. Falsche Blöcke verschieben wir einfach in den Mülleimer rechts unten oder löschen diese mit der <text:span text:style-name="Source_20_Text">Entfernen</text:span>-Taste.</text:p>
      <text:p text:style-name="Text_20_body"><draw:frame draw:style-name="media" draw:name="1" text:anchor-type="as-char" draw:z-index="1" svg:width="13.229166666667cm" svg:height="9.2604166666667cm"><draw:image xlink:href="Pictures/68605a3680e15ab2a85895edf890a551.png" xlink:type="simple" xlink:show="embed" xlink:actuate="onLoad"/></draw:frame></text:p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4_3"/><text:bookmark-start text:name="aufgabe_4"/>Aufgabe 4<text:bookmark-end text:name="__RefHeading___aufgabe_4_3"/><text:bookmark-end text:name="aufgabe_4"/></text:h>
      <text:p text:style-name="Text_20_body">Folgende weitere Blöcke solltest du nun auffinden und mit dem ersten Block verbinden.</text:p>
      <text:p text:style-name="Text_20_body"><draw:frame draw:style-name="media" draw:name="3" text:anchor-type="as-char" draw:z-index="3" svg:width="10.583333333333cm" svg:height="3.2217970521542cm"><draw:image xlink:href="Pictures/36413b5b6d0ddffd0bf3ef87f3546f7d.png" xlink:type="simple" xlink:show="embed" xlink:actuate="onLoad"/></draw:frame>
<draw:frame draw:style-name="media" draw:name="4" text:anchor-type="as-char" draw:z-index="4" svg:width="7.9375cm" style:rel-width="100%" svg:height="6.2305107526882cm" style:rel-height="scale"><draw:image xlink:href="Pictures/c2620f6e36897ad9d850148e214d743d.png" xlink:type="simple" xlink:show="embed" xlink:actuate="onLoad"/></draw:frame></text:p>
      <text:p text:style-name="Text_20_body">Dein Ergebnis muss nun so aussehen:</text:p>
      <text:p text:style-name="Text_20_body"><draw:frame draw:style-name="media" draw:name="5" text:anchor-type="as-char" draw:z-index="5" svg:width="7.9375cm" style:rel-width="100%" svg:height="1.616561784897cm" style:rel-height="scale"><draw:image xlink:href="Pictures/174c37732c0240e458b50a0a3ec0b61c.png" xlink:type="simple" xlink:show="embed" xlink:actuate="onLoad"/></draw:frame></text:p>
      <text:p text:style-name="Horizontal_20_Line"/>
      <text:p text:style-name="Text_20_body"><text:a xlink:type="simple" xlink:href="https://training.aeg-reutlingen.de/infowiki/doku.php?id=app:lektion001_03" text:style-name="Internet_20_link" text:visited-style-name="Visited_20_Internet_20_Link">=&gt; Lektion 1.3: Emulato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3:13</meta:creation-date>
    <dc:creator>Generated</dc:creator>
    <dc:date>2026-08-09T16::53:13</dc:date>
    <dc:language>en-US</dc:language>
    <meta:editing-cycles>1</meta:editing-cycles>
    <meta:editing-duration>PT0S</meta:editing-duration>
    <dc:title>app:lektion001_02</dc:title>
  </office:meta>
</office:document-meta>
</file>