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app:start" text:style-name="Internet_20_link" text:visited-style-name="Visited_20_Internet_20_Link">=&gt; Übersicht: Android APPs programmieren</text:a></text:p>
      <text:h text:style-name="Heading_20_1" text:outline-level="1"><text:bookmark text:name="app:lektion000"/><text:bookmark-start text:name="__RefHeading___lektion_0grundlegendes_1"/><text:bookmark-start text:name="lektion_0grundlegendes"/>Lektion 0: Grundlegendes<text:bookmark-end text:name="__RefHeading___lektion_0grundlegendes_1"/><text:bookmark-end text:name="lektion_0grundlegendes"/></text:h>
      <text:h text:style-name="Heading_20_2" text:outline-level="2"><text:bookmark-start text:name="__RefHeading___was_ist_android_2"/><text:bookmark-start text:name="was_ist_android"/>Was ist Android?<text:bookmark-end text:name="__RefHeading___was_ist_android_2"/><text:bookmark-end text:name="was_ist_android"/></text:h>
      <text:list text:style-name="List_20_1" text:continue-numbering="false">
        <text:list-item>
          <text:p text:style-name="List_20_1_Content_First"> Android ist ein Betriebssystem als auch eine Software-Plattform für mobile Geräte.</text:p>
        </text:list-item>
        <text:list-item>
          <text:p text:style-name="List_20_1_Content"> Das gleichnamige Unternehmen wurde 2003 gegründet und bereits 2005 von Google gekauft.</text:p>
        </text:list-item>
        <text:list-item>
          <text:p text:style-name="List_20_1_Content_Last"> Seit dem 21. Oktober 2008 ist Android offiziell verfügbar.</text:p>
        </text:list-item>
      </text:list>
      <text:h text:style-name="Heading_20_3" text:outline-level="3"><text:bookmark-start text:name="__RefHeading___marktanteile_3"/><text:bookmark-start text:name="marktanteile"/>Marktanteile<text:bookmark-end text:name="__RefHeading___marktanteile_3"/><text:bookmark-end text:name="marktanteile"/></text:h>
      <text:p text:style-name="Horizontal_20_Line"/>
      <text:p text:style-name="Text_20_body"><text:a xlink:type="simple" xlink:href="https://training.aeg-reutlingen.de/infowiki/doku.php?id=app:lektion001" text:style-name="Internet_20_link" text:visited-style-name="Visited_20_Internet_20_Link">=&gt; Lektion 1: Softwareumgebung</text:a><text:line-break/>
<text:a xlink:type="simple" xlink:href="https://training.aeg-reutlingen.de/infowiki/doku.php?id=app:start" text:style-name="Internet_20_link" text:visited-style-name="Visited_20_Internet_20_Link">=&gt;: Übersicht: Android APPs programmier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6::00:26</meta:creation-date>
    <dc:creator>Generated</dc:creator>
    <dc:date>2026-08-09T16::00:26</dc:date>
    <dc:language>en-US</dc:language>
    <meta:editing-cycles>1</meta:editing-cycles>
    <meta:editing-duration>PT0S</meta:editing-duration>
    <dc:title>app:lektion000</dc:title>
  </office:meta>
</office:document-meta>
</file>