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626fa5294f0dd956324fe48cd05f8c.png"/>
  <manifest:file-entry manifest:media-type="image/png" manifest:full-path="Pictures/ac10e1609106e38ab12853241cbd7ade.png"/>
  <manifest:file-entry manifest:media-type="image/png" manifest:full-path="Pictures/d93d08f13b4a02d98b9543fc830782de.png"/>
  <manifest:file-entry manifest:media-type="image/png" manifest:full-path="Pictures/2ac4fed7dca2414d26094bc57b8ee671.png"/>
  <manifest:file-entry manifest:media-type="image/png" manifest:full-path="Pictures/067e04b7ea0f72e1cc5614d031ae3b94.png"/>
  <manifest:file-entry manifest:media-type="image/png" manifest:full-path="Pictures/59561b916af22231234aa39d00fc91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app:app_lektion008_03" text:style-name="Internet_20_link" text:visited-style-name="Visited_20_Internet_20_Link">=&gt; Lektion 8.3: Wo befindet sich das Handy?</text:a></text:p>
      <text:h text:style-name="Heading_20_1" text:outline-level="1"><text:bookmark text:name="app:app_lektion008_04"/><text:bookmark-start text:name="__RefHeading___lektion_8.4korrektur_der_bloecke_1"/><text:bookmark-start text:name="lektion_8.4korrektur_der_bloecke"/>Lektion 8.4: Korrektur der Blöcke<text:bookmark-end text:name="__RefHeading___lektion_8.4korrektur_der_bloecke_1"/><text:bookmark-end text:name="lektion_8.4korrektur_der_bloecke"/></text:h>
      <text:p text:style-name="Text_20_body">Auf dieser Seite befindet sich lediglich die Sammlung der zu programmierenden Blöcke - außer des Blocks, der bereits in der <text:a xlink:type="simple" xlink:href="https://training.aeg-reutlingen.de/infowiki/doku.php?id=app:app_lektion008" text:style-name="Internet_20_link" text:visited-style-name="Visited_20_Internet_20_Link">=&gt; Vorlage</text:a> implementiert ist.</text:p>
      <text:p text:style-name="Text_20_body"><draw:frame draw:style-name="media" draw:name="0" text:anchor-type="as-char" draw:z-index="0" svg:width="15.875cm" svg:height="10.375816993464cm"><draw:image xlink:href="Pictures/d5626fa5294f0dd956324fe48cd05f8c.png" xlink:type="simple" xlink:show="embed" xlink:actuate="onLoad"/></draw:frame>
<draw:frame draw:style-name="media" draw:name="1" text:anchor-type="as-char" draw:z-index="1" svg:width="15.875cm" svg:height="10.464316608997cm"><draw:image xlink:href="Pictures/ac10e1609106e38ab12853241cbd7ade.png" xlink:type="simple" xlink:show="embed" xlink:actuate="onLoad"/></draw:frame>
<draw:frame draw:style-name="media" draw:name="2" text:anchor-type="as-char" draw:z-index="2" svg:width="15.875cm" svg:height="7.2319444444444cm"><draw:image xlink:href="Pictures/d93d08f13b4a02d98b9543fc830782de.png" xlink:type="simple" xlink:show="embed" xlink:actuate="onLoad"/></draw:frame></text:p>
      <text:p text:style-name="Text_20_body">Für die Prozedur <text:span text:style-name="Source_20_Text">berechneKurs</text:span> sind folgende globalen Variablen nötig. Leider reicht die Bildschirmdarstellung nicht aus, um die Prozedur gut lesbar abzubilden. Sie ist auf dem übernächsten Bild komplett und auf dem letzten Bild als Ausschnitt dargestellt. Die Berechnungen setzen sich fort wie in <text:a xlink:type="simple" xlink:href="https://training.aeg-reutlingen.de/infowiki/doku.php?id=app:app_lektion008_02" text:style-name="Internet_20_link" text:visited-style-name="Visited_20_Internet_20_Link">=&gt; Lektion 8.2: Entfernung zum Ziel</text:a></text:p>
      <text:p text:style-name="Text_20_body"><draw:frame draw:style-name="media" draw:name="3" text:anchor-type="as-char" draw:z-index="3" svg:width="15.875cm" svg:height="3.4840707964602cm"><draw:image xlink:href="Pictures/2ac4fed7dca2414d26094bc57b8ee671.png" xlink:type="simple" xlink:show="embed" xlink:actuate="onLoad"/></draw:frame>
<draw:frame draw:style-name="media" draw:name="4" text:anchor-type="as-char" draw:z-index="4" svg:width="15.875cm" svg:height="4.7158088235294cm"><draw:image xlink:href="Pictures/067e04b7ea0f72e1cc5614d031ae3b94.png" xlink:type="simple" xlink:show="embed" xlink:actuate="onLoad"/></draw:frame>
<draw:frame draw:style-name="media" draw:name="5" text:anchor-type="as-char" draw:z-index="5" svg:width="15.875cm" svg:height="12.199396306818cm"><draw:image xlink:href="Pictures/59561b916af22231234aa39d00fc9103.png" xlink:type="simple" xlink:show="embed" xlink:actuate="onLoad"/></draw:frame></text:p>
      <text:p text:style-name="Horizontal_20_Line"/>
      <text:p text:style-name="Text_20_body"><text:a xlink:type="simple" xlink:href="https://training.aeg-reutlingen.de/infowiki/doku.php?id=app:start" text:style-name="Internet_20_link" text:visited-style-name="Visited_20_Internet_20_Link">=&gt; Übersicht: Android APPs programmier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24:47</meta:creation-date>
    <dc:creator>Generated</dc:creator>
    <dc:date>2026-08-09T11::24:47</dc:date>
    <dc:language>en-US</dc:language>
    <meta:editing-cycles>1</meta:editing-cycles>
    <meta:editing-duration>PT0S</meta:editing-duration>
    <dc:title>app:app_lektion008_04</dc:title>
  </office:meta>
</office:document-meta>
</file>