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246e72985730214f0ec233f5ffc27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8_02" text:style-name="Internet_20_link" text:visited-style-name="Visited_20_Internet_20_Link">=&gt; Lektion 8.2: Entfernung zum Ziel</text:a></text:p>
      <text:h text:style-name="Heading_20_1" text:outline-level="1"><text:bookmark text:name="app:app_lektion008_03"/><text:bookmark-start text:name="__RefHeading___lektion_8.3wo_befindet_sich_das_handy_1"/><text:bookmark-start text:name="lektion_8.3wo_befindet_sich_das_handy"/>Lektion 8.3: Wo befindet sich das Handy?<text:bookmark-end text:name="__RefHeading___lektion_8.3wo_befindet_sich_das_handy_1"/><text:bookmark-end text:name="lektion_8.3wo_befindet_sich_das_handy"/></text:h>
      <text:p text:style-name="Text_20_body">Woher weiß das Handy / Tablet eigentlich, an welcher Stelle es sich befindet?</text:p>
      <text:p text:style-name="Preformatted_20_Text">=&gt; Es werden ''beacons'' mit einem Zeitstempel verschickt.</text:p>
      <text:p text:style-name="Text_20_body">Dadurch können Abstände zu den verschiedenen Sendemasten bestimmt werden.</text:p>
      <text:p text:style-name="Text_20_body"><draw:frame draw:style-name="media" draw:name="0" text:anchor-type="as-char" draw:z-index="0" svg:width="13.229166666667cm" svg:height="6.6918823038397cm"><draw:image xlink:href="Pictures/63246e72985730214f0ec233f5ffc27f.png" xlink:type="simple" xlink:show="embed" xlink:actuate="onLoad"/></draw:frame><text:line-break/>Bildquelle: unbekannt(!)</text:p>
      <text:p text:style-name="Text_20_body">Wie genau der Standort berechnet werden kann, hängt von verschiedenen Faktoren ab:</text:p>
      <text:list text:style-name="Numbering_20_1" text:continue-numbering="false">
        <text:list-item>
          <text:p text:style-name="Numbering_20_1_Content_First"> Synchronität der Sender.</text:p>
        </text:list-item>
        <text:list-item>
          <text:p text:style-name="Numbering_20_1_Content"> Auflösung der Uhrzeit und Häufigkeit.</text:p>
        </text:list-item>
        <text:list-item>
          <text:p text:style-name="Numbering_20_1_Content_Last"> Wie viele Sender stehen zur Verfügung.</text:p>
        </text:list-item>
      </text:list>
      <text:p text:style-name="Text_20_body">Um die APP nun vollständig abzuschließen, fehlen evtl. noch diverse Korrekturen. Überprüfe dein Ergebnis mit der <text:a xlink:type="simple" xlink:href="https://training.aeg-reutlingen.de/infowiki/doku.php?id=app:app_lektion007_04" text:style-name="Internet_20_link" text:visited-style-name="Visited_20_Internet_20_Link">=&gt; Musterlösung</text:a> im folgenden Unterkapitel.</text:p>
      <text:p text:style-name="Horizontal_20_Line"/>
      <text:p text:style-name="Text_20_body"><text:a xlink:type="simple" xlink:href="https://training.aeg-reutlingen.de/infowiki/doku.php?id=app:app_lektion008_04" text:style-name="Internet_20_link" text:visited-style-name="Visited_20_Internet_20_Link">=&gt; Lektion 8.4: Korrektur der Blöcke</text:a><text:line-break/>
<text:a xlink:type="simple" xlink:href="https://training.aeg-reutlingen.de/infowiki/doku.php?id=app:start" text:style-name="Internet_20_link" text:visited-style-name="Visited_20_Internet_20_Link">=&gt; Überblick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29:06</meta:creation-date>
    <dc:creator>Generated</dc:creator>
    <dc:date>2026-08-09T12::29:06</dc:date>
    <dc:language>en-US</dc:language>
    <meta:editing-cycles>1</meta:editing-cycles>
    <meta:editing-duration>PT0S</meta:editing-duration>
    <dc:title>app:app_lektion008_03</dc:title>
  </office:meta>
</office:document-meta>
</file>