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c3ec626e616ee40e862b3fb0418c46a.png"/>
  <manifest:file-entry manifest:media-type="image/png" manifest:full-path="Pictures/35bb6d57c2e9ba32f3ebb1370b420b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8" text:style-name="Internet_20_link" text:visited-style-name="Visited_20_Internet_20_Link">=&gt; Lektion 8: GeoCaching</text:a></text:p>
      <text:h text:style-name="Heading_20_1" text:outline-level="1"><text:bookmark text:name="app:app_lektion008_01"/><text:bookmark-start text:name="__RefHeading___lektion_8.1gps-sensor_1"/><text:bookmark-start text:name="lektion_8.1gps-sensor"/>Lektion 8.1: GPS-Sensor<text:bookmark-end text:name="__RefHeading___lektion_8.1gps-sensor_1"/><text:bookmark-end text:name="lektion_8.1gps-sensor"/></text:h>
      <text:p text:style-name="Text_20_body"><draw:frame draw:style-name="mediaright" draw:name="0" text:anchor-type="paragraph" draw:z-index="0" svg:width="7.9375cm" style:rel-width="100%" svg:height="5.6449922360248cm" style:rel-height="scale"><draw:image xlink:href="Pictures/6c3ec626e616ee40e862b3fb0418c46a.png" xlink:type="simple" xlink:show="embed" xlink:actuate="onLoad"/></draw:frame>
Wie wird die Position bestimmt?
Wir haben Breitengrade und Längengrade.</text:p>
      <text:list text:style-name="List_20_1" text:continue-numbering="false">
        <text:list-item>
          <text:p text:style-name="List_20_1_Content_First"> Äquator stellt 0° Breite dar.</text:p>
        </text:list-item>
        <text:list-item>
          <text:p text:style-name="List_20_1_Content"> Es gibt jeweils 90 Breitengrade nördlich und südlich des Äquators.</text:p>
        </text:list-item>
        <text:list-item>
          <text:p text:style-name="List_20_1_Content_Last"> Die Lage von Greenwich ist auf 0° Länge. Darüber hinaus gibt es jeweils 180 Grad westlich und östlich dieses Ortes.</text:p>
        </text:list-item>
      </text:list>
      <text:p text:style-name="Text_20_body"><draw:frame draw:style-name="mediaright" draw:name="1" text:anchor-type="paragraph" draw:z-index="1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22_2"/><text:bookmark-start text:name="aufgabe_22"/>Aufgabe 22<text:bookmark-end text:name="__RefHeading___aufgabe_22_2"/><text:bookmark-end text:name="aufgabe_22"/></text:h>
      <text:list text:style-name="List_20_1" text:continue-numbering="false">
        <text:list-item>
          <text:p text:style-name="List_20_1_Content_First"> Wird die CheckBox GPS aktiviert, dann soll der <text:span text:style-name="Source_20_Text">LocationSensor</text:span> aktiviert werden.</text:p>
        </text:list-item>
        <text:list-item>
          <text:p text:style-name="List_20_1_Content"> Mit dem <text:span text:style-name="Source_20_Text">LocationSensor</text:span> wird geregelt, was in die Labels eingetragen wird.</text:p>
          <text:list text:style-name="List_20_1">
            <text:list-item>
              <text:p text:style-name="List_20_1_Content"> Der aktuelle Breitengrad (Latitude) soll in <text:span text:style-name="Source_20_Text">LatLabel</text:span> gespeichert werden.</text:p>
            </text:list-item>
            <text:list-item>
              <text:p text:style-name="List_20_1_Content"> Der aktuelle Längengrad (Longitude) soll in <text:span text:style-name="Source_20_Text">LonLabel</text:span> gespeichert werden.</text:p>
            </text:list-item>
            <text:list-item>
              <text:p text:style-name="List_20_1_Content"> Die aktuelle Höhe (Altitude) soll in <text:span text:style-name="Source_20_Text">AltLabel</text:span> gespeichert werden.</text:p>
            </text:list-item>
          </text:list>
        </text:list-item>
        <text:list-item>
          <text:p text:style-name="List_20_1_Content"> Wird der <text:span text:style-name="Source_20_Text">CurrentButton</text:span> gedrückt, sollen die Angaben für die Breite und Länge in die Eingabefelder übernommen werden.</text:p>
        </text:list-item>
        <text:list-item>
          <text:p text:style-name="List_20_1_Content_Last"> Wird der <text:span text:style-name="Source_20_Text">NoneButton</text:span> gedrückt, soll die Zieladresse wieder auf 0 gesetzt werden.</text:p>
        </text:list-item>
      </text:list>
      <text:p text:style-name="Horizontal_20_Line"/>
      <text:p text:style-name="Text_20_body"><text:a xlink:type="simple" xlink:href="https://training.aeg-reutlingen.de/infowiki/doku.php?id=app:app_lektion008_02" text:style-name="Internet_20_link" text:visited-style-name="Visited_20_Internet_20_Link">=&gt; Lektion 8.2: Entfernung zum Ziel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24:47</meta:creation-date>
    <dc:creator>Generated</dc:creator>
    <dc:date>2026-08-09T11::24:47</dc:date>
    <dc:language>en-US</dc:language>
    <meta:editing-cycles>1</meta:editing-cycles>
    <meta:editing-duration>PT0S</meta:editing-duration>
    <dc:title>app:app_lektion008_01</dc:title>
  </office:meta>
</office:document-meta>
</file>