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dbb392a0b7d1ea36fc5ed1aa20cf59.png"/>
  <manifest:file-entry manifest:media-type="image/png" manifest:full-path="Pictures/a8d049023b02dcd94a39ee968292ae31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7_01" text:style-name="Internet_20_link" text:visited-style-name="Visited_20_Internet_20_Link">=&gt; Lektion 7.1: GPS-Sensor</text:a></text:p>
      <text:h text:style-name="Heading_20_1" text:outline-level="1"><text:bookmark text:name="app:app_lektion007_02"/><text:bookmark-start text:name="__RefHeading___lektion_7.2entfernung_zum_ziel_1"/><text:bookmark-start text:name="lektion_7.2entfernung_zum_ziel"/>Lektion 7.2: Entfernung zum Ziel<text:bookmark-end text:name="__RefHeading___lektion_7.2entfernung_zum_ziel_1"/><text:bookmark-end text:name="lektion_7.2entfernung_zum_ziel"/></text:h>
      <text:p text:style-name="Text_20_body">Wie funktioniert das mit der Berechnung der Abhängigkeiten von Standort und Ziel?</text:p>
      <text:p text:style-name="Text_20_body"><draw:frame draw:style-name="media" draw:name="0" text:anchor-type="as-char" draw:z-index="0" svg:width="6.6145833333333cm" style:rel-width="100%" svg:height="6.6145833333333cm" style:rel-height="scale"><draw:image xlink:href="Pictures/8cdbb392a0b7d1ea36fc5ed1aa20cf59.png" xlink:type="simple" xlink:show="embed" xlink:actuate="onLoad"/></draw:frame>
<draw:frame draw:style-name="media" draw:name="1" text:anchor-type="as-char" draw:z-index="1" svg:width="9.2604166666667cm" style:rel-width="100%" svg:height="6.7909722222222cm" style:rel-height="scale"><draw:image xlink:href="Pictures/a8d049023b02dcd94a39ee968292ae31.png" xlink:type="simple" xlink:show="embed" xlink:actuate="onLoad"/></draw:frame><text:line-break/>
Quelle Bild 1: <text:a xlink:type="simple" xlink:href="http://commons.wikimedia.org/wiki/File:Orthodrome_globe.svg" text:style-name="Internet_20_link" text:visited-style-name="Visited_20_Internet_20_Link">http://commons.wikimedia.org/wiki/File:Orthodrome_globe.svg</text:a><text:line-break/>Quelle Bild 2: <text:a xlink:type="simple" xlink:href="http://commons.wikimedia.org/wiki/File:LoxodromeConstAngle.svg" text:style-name="Internet_20_link" text:visited-style-name="Visited_20_Internet_20_Link">http://commons.wikimedia.org/wiki/File:LoxodromeConstAngle.svg</text:a></text:p>
      <text:h text:style-name="Heading_20_4" text:outline-level="4"><text:bookmark-start text:name="__RefHeading___orthodrome_2"/><text:bookmark-start text:name="orthodrome"/>Orthodrome<text:bookmark-end text:name="__RefHeading___orthodrome_2"/><text:bookmark-end text:name="orthodrome"/></text:h>
      <text:p text:style-name="Text_20_body">Kürzeste Verbindung von 2 Punkten <text:span text:style-name="Strong_20_Emphasis">auf</text:span> einer Kugeloberfläche. Diese Kurslinie verwenden Piloten bei ihrer Flugberechnung.</text:p>
      <text:h text:style-name="Heading_20_4" text:outline-level="4"><text:bookmark-start text:name="__RefHeading___loxodrome_3"/><text:bookmark-start text:name="loxodrome"/>Loxodrome<text:bookmark-end text:name="__RefHeading___loxodrome_3"/><text:bookmark-end text:name="loxodrome"/></text:h>
      <text:p text:style-name="Text_20_body">Kurve zwischen 2 Punkten, welche immer die gleichen Schnittwinkel mit den Meridianen hat. Diese Kurslinie verwendet man bei der Schifffahrt.</text:p>
      <text:h text:style-name="Heading_20_2" text:outline-level="2"><text:bookmark-start text:name="__RefHeading___zur_berechnung_4"/><text:bookmark-start text:name="zur_berechnung"/>Zur Berechnung...<text:bookmark-end text:name="__RefHeading___zur_berechnung_4"/><text:bookmark-end text:name="zur_berechnung"/></text:h>
      <text:h text:style-name="Heading_20_4" text:outline-level="4"><text:bookmark-start text:name="__RefHeading___des_streckenwinkels_orthodrome_5"/><text:bookmark-start text:name="des_streckenwinkels_orthodrome"/>... des Streckenwinkels (Orthodrome)<text:bookmark-end text:name="__RefHeading___des_streckenwinkels_orthodrome_5"/><text:bookmark-end text:name="des_streckenwinkels_orthodrome"/></text:h>
      <text:p text:style-name="Text_20_body">Gegeben ist ein Punkt  und ein Punkt .</text:p>
      <text:p text:style-name="Text_20_body">Der <text:span text:style-name="Strong_20_Emphasis">Streckenwinkel δ</text:span> wird berechnet durch:<text:line-break/></text:p>
      <text:p text:style-name="Preformatted_20_Text">$δ=acos[(sin(B_1) \cdot sin(B_2))+cos(B_1) \cdot cos(B_2) \cdot cos(L_2-L_1)]$</text:p>
      <text:h text:style-name="Heading_20_4" text:outline-level="4"><text:bookmark-start text:name="__RefHeading___der_distanz_6"/><text:bookmark-start text:name="der_distanz"/>... der Distanz<text:bookmark-end text:name="__RefHeading___der_distanz_6"/><text:bookmark-end text:name="der_distanz"/></text:h>
      <text:p text:style-name="Text_20_body">Die <text:span text:style-name="Strong_20_Emphasis">Distanz</text:span> zwischen den beiden Punkten ist</text:p>
      <text:p text:style-name="Preformatted_20_Text">$d=δ \cdot 6370 \cdot \frac{6,283}{360}$</text:p>
      <text:h text:style-name="Heading_20_4" text:outline-level="4"><text:bookmark-start text:name="__RefHeading___des_kurswinkels_7"/><text:bookmark-start text:name="des_kurswinkels"/>... des Kurswinkels<text:bookmark-end text:name="__RefHeading___des_kurswinkels_7"/><text:bookmark-end text:name="des_kurswinkels"/></text:h>
      <text:p text:style-name="Text_20_body">Mit Hilfe des Streckenwinkels kann auf der <text:span text:style-name="Strong_20_Emphasis">Kurswinkel</text:span> berechnet werden. Der Kurswinkel α bestimmt den Winkel zwischen Nordrichtung und Zielrichtung (im Uhrzeigersinn).</text:p>
      <text:p text:style-name="Preformatted_20_Text">$α=acos[\frac{sin(B_2)-sin(B_1)\cdot cos(δ)}{cos(B_1)\cdot sin(δ)}]$</text:p>
      <text:p text:style-name="Text_20_body"><draw:frame draw:style-name="mediaright" draw:name="2" text:anchor-type="paragraph" draw:z-index="2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3_8"/><text:bookmark-start text:name="aufgabe_23"/>Aufgabe 23<text:bookmark-end text:name="__RefHeading___aufgabe_23_8"/><text:bookmark-end text:name="aufgabe_23"/></text:h>
      <text:p text:style-name="Text_20_body">Schreibe eine Prozedur <text:span text:style-name="Source_20_Text">berechneKurs</text:span> (ohne Rückgabewert), welche eben diesen Sachverhalt berechnet. Führe diese Prozedur aus, wenn sich der Standort der Person geändert (<text:span text:style-name="Source_20_Text">LocationChanged</text:span>) hat.</text:p>
      <text:h text:style-name="Heading_20_5" text:outline-level="5"><text:bookmark-start text:name="__RefHeading___zusatz_9"/><text:bookmark-start text:name="zusatz"/>Zusatz<text:bookmark-end text:name="__RefHeading___zusatz_9"/><text:bookmark-end text:name="zusatz"/></text:h>
      <text:list text:style-name="List_20_1" text:continue-numbering="false">
        <text:list-item>
          <text:p text:style-name="List_20_1_Content_First"> Zeige mit dem grünen Pfeil in Richtung des Kurswinkels.</text:p>
        </text:list-item>
        <text:list-item>
          <text:p text:style-name="List_20_1_Content_Last"> Zeige in deinem Programm nun auch noch die aktuelle Adresse an.</text:p>
        </text:list-item>
      </text:list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blick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1</meta:creation-date>
    <dc:creator>Generated</dc:creator>
    <dc:date>2026-08-09T15::01:21</dc:date>
    <dc:language>en-US</dc:language>
    <meta:editing-cycles>1</meta:editing-cycles>
    <meta:editing-duration>PT0S</meta:editing-duration>
    <dc:title>app:app_lektion007_02</dc:title>
  </office:meta>
</office:document-meta>
</file>