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21fb421ae84bff80d5a6fa73e5d3a664.png"/>
  <manifest:file-entry manifest:media-type="image/png" manifest:full-path="Pictures/1d6cf247c0798ae7db6e453d263ad340.png"/>
  <manifest:file-entry manifest:media-type="image/png" manifest:full-path="Pictures/32d7295da832c2dfb5e7424fc60a016a.png"/>
  <manifest:file-entry manifest:media-type="image/png" manifest:full-path="Pictures/5d75ceaee49e1f135aa39a1ac3f17b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7" text:style-name="Internet_20_link" text:visited-style-name="Visited_20_Internet_20_Link">=&gt; Lektion 7: Orientation Sensor</text:a></text:p>
      <text:h text:style-name="Heading_20_1" text:outline-level="1"><text:bookmark text:name="app:app_lektion007_01"/><text:bookmark-start text:name="__RefHeading___lektion_7.1kompass_1"/><text:bookmark-start text:name="lektion_7.1kompass"/>Lektion 7.1: Kompass<text:bookmark-end text:name="__RefHeading___lektion_7.1kompass_1"/><text:bookmark-end text:name="lektion_7.1kompass"/></text:h>
      <text:p text:style-name="Text_20_body">Es soll ein Kompass erstellt werden, welcher vibriert, sobald die Nadel auf Norden zeigt.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19_2"/><text:bookmark-start text:name="aufgabe_19"/>Aufgabe 19<text:bookmark-end text:name="__RefHeading___aufgabe_19_2"/><text:bookmark-end text:name="aufgabe_19"/></text:h>
      <text:p text:style-name="Text_20_body">Starte ein neues Projekt „Kompass“ und erstelle im <text:span text:style-name="Source_20_Text">Designer</text:span> folgende Oberfläche:</text:p>
      <text:p text:style-name="Text_20_body"><draw:frame draw:style-name="mediaright" draw:name="1" text:anchor-type="paragraph" draw:z-index="1" svg:width="3.96875cm" style:rel-width="100%" svg:height="8.3079166666667cm" style:rel-height="scale"><draw:image xlink:href="Pictures/21fb421ae84bff80d5a6fa73e5d3a664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omponente </text:p>
          </table:table-cell>
          <table:table-cell office:value-type="string" table:style-name="tableheader">
            <text:p text:style-name="Table_20_Heading"> Objektname </text:p>
          </table:table-cell>
          <table:table-cell office:value-type="string" table:style-name="tableheader">
            <text:p text:style-name="Table_20_Heading"> Eigenschaft </text:p>
          </table:table-cell>
        </table:table-row>
        <table:table-row>
          <table:table-cell office:value-type="string" table:style-name="tablecell">
            <text:p text:style-name="tablealignleft"> OrientationSensor </text:p>
          </table:table-cell>
          <table:table-cell office:value-type="string" table:style-name="tablecell">
            <text:p text:style-name="tablealignleft"> OrientationSensor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lock </text:p>
          </table:table-cell>
          <table:table-cell office:value-type="string" table:style-name="tablecell">
            <text:p text:style-name="tablealignleft"> Clock1 </text:p>
          </table:table-cell>
          <table:table-cell office:value-type="string" table:style-name="tablecell">
            <text:p text:style-name="tablealignleft"> Zeitintervall: „100“ </text:p>
          </table:table-cell>
        </table:table-row>
        <table:table-row>
          <table:table-cell office:value-type="string" table:style-name="tablecell">
            <text:p text:style-name="tablealignleft"> Canvas </text:p>
          </table:table-cell>
          <table:table-cell office:value-type="string" table:style-name="tablecell">
            <text:p text:style-name="tablealignleft"> Canvas1 </text:p>
          </table:table-cell>
          <table:table-cell office:value-type="string" table:style-name="tablecell">
            <text:p text:style-name="tablealignleft"> Hintergrund: „kompass_rose.png“ </text:p>
          </table:table-cell>
        </table:table-row>
        <table:table-row>
          <table:table-cell office:value-type="string" table:style-name="tablecell">
            <text:p text:style-name="tablealignleft"> ImageSprite </text:p>
          </table:table-cell>
          <table:table-cell office:value-type="string" table:style-name="tablecell">
            <text:p text:style-name="tablealignleft"> NadelSprite </text:p>
          </table:table-cell>
          <table:table-cell office:value-type="string" table:style-name="tablecell">
            <text:p text:style-name="tablealignleft"> Bild: „nadel.png“ </text:p>
          </table:table-cell>
        </table:table-row>
        <table:table-row>
          <table:table-cell office:value-type="string" table:style-name="tablecell">
            <text:p text:style-name="tablealignleft"> Label </text:p>
          </table:table-cell>
          <table:table-cell office:value-type="string" table:style-name="tablecell">
            <text:p text:style-name="tablealignleft"> AzimutLabel </text:p>
          </table:table-cell>
          <table:table-cell office:value-type="string" table:style-name="tablecell">
            <text:p text:style-name="tablealignleft"> Text: „0,0“ </text:p>
          </table:table-cell>
        </table:table-row>
        <table:table-row>
          <table:table-cell office:value-type="string" table:style-name="tablecell">
            <text:p text:style-name="tablealignleft"> Label </text:p>
          </table:table-cell>
          <table:table-cell office:value-type="string" table:style-name="tablecell">
            <text:p text:style-name="tablealignleft"> HimmelsrichtungLabel </text:p>
          </table:table-cell>
          <table:table-cell office:value-type="string" table:style-name="tablecell">
            <text:p text:style-name="tablealignleft"> Text: „N“<text:line-break/>FontSize = „30“ </text:p>
          </table:table-cell>
        </table:table-row>
        <table:table-row>
          <table:table-cell office:value-type="string" table:style-name="tablecell">
            <text:p text:style-name="tablealignleft"> Sound </text:p>
          </table:table-cell>
          <table:table-cell office:value-type="string" table:style-name="tablecell">
            <text:p text:style-name="tablealignleft"> Sound1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bilder_zum_download_3"/><text:bookmark-start text:name="bilder_zum_download"/>Bilder zum Download<text:bookmark-end text:name="__RefHeading___bilder_zum_download_3"/><text:bookmark-end text:name="bilder_zum_download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2" text:anchor-type="as-char" draw:z-index="2" svg:width="6.6145833333333cm" style:rel-width="100%" svg:height="6.6016642252604cm" style:rel-height="scale"><draw:image xlink:href="Pictures/1d6cf247c0798ae7db6e453d263ad340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2.6458333333333cm" style:rel-width="100%" svg:height="2.6458333333333cm" style:rel-height="scale"><draw:image xlink:href="Pictures/32d7295da832c2dfb5e7424fc60a016a.pn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training.aeg-reutlingen.de/infowiki/lib/exe/fetch.php?media=app:kompass_rose_512.png" text:style-name="Internet_20_link" text:visited-style-name="Visited_20_Internet_20_Link">app:kompass_rose_512.png</text:a> </text:p>
          </table:table-cell>
          <table:table-cell office:value-type="string" table:style-name="tablecell">
            <text:p text:style-name="tablealignleft"> <text:a xlink:type="simple" xlink:href="https://training.aeg-reutlingen.de/infowiki/lib/exe/fetch.php?media=app:nadel.png" text:style-name="Internet_20_link" text:visited-style-name="Visited_20_Internet_20_Link">app:nadel.png</text:a> </text:p>
          </table:table-cell>
        </table:table-row>
      </table:table>
      <text:p text:style-name="Text_20_body">Es <text:span text:style-name="Strong_20_Emphasis">darf</text:span> so aussehen wie auf neben stehendem Bild, <text:span text:style-name="Strong_20_Emphasis">muss</text:span> es aber nicht! Bei Bedarf kannst du die Oberfläche jederzeit erweitern.</text:p>
      <text:h text:style-name="Heading_20_4" text:outline-level="4"><text:bookmark-start text:name="__RefHeading___hinweise_4"/><text:bookmark-start text:name="hinweise"/>Hinweise<text:bookmark-end text:name="__RefHeading___hinweise_4"/><text:bookmark-end text:name="hinweise"/></text:h>
      <text:list text:style-name="List_20_1" text:continue-numbering="false">
        <text:list-item>
          <text:p text:style-name="List_20_1_Content_First"> Es wird wieder der <text:span text:style-name="Source_20_Text">Clock-Timer</text:span> zum Auslösen des Ereignisses verwendet.</text:p>
        </text:list-item>
        <text:list-item>
          <text:p text:style-name="List_20_1_Content"> Die Nadel wird in Richtung „Azimut“ gesetzt.</text:p>
        </text:list-item>
        <text:list-item>
          <text:p text:style-name="List_20_1_Content_Last"> Nadel.Heading erwartet hierbei einen Winkel. Je nach Winkel wird die Nadel in die entsprechende Richtung gedreht.</text:p>
        </text:list-item>
      </text:list>
      <text:h text:style-name="Heading_20_4" text:outline-level="4"><text:bookmark-start text:name="__RefHeading___programmstart_5"/><text:bookmark-start text:name="programmstart"/>Programmstart<text:bookmark-end text:name="__RefHeading___programmstart_5"/><text:bookmark-end text:name="programmstart"/></text:h>
      <text:p text:style-name="Text_20_body">Warum führt man das Event über <text:span text:style-name="Source_20_Text">Clock.Timer</text:span> aus und nicht über <text:span text:style-name="Source_20_Text">OrientationChanged</text:span>?
⇒ Man kann die Empfindlichkeit und die Häufigkeit der Bestimmung von Richtungen selbst festlegen!
<draw:frame draw:style-name="media" draw:name="4" text:anchor-type="as-char" draw:z-index="4" svg:width="14.552083333333cm" svg:height="7.2163040503558cm"><draw:image xlink:href="Pictures/5d75ceaee49e1f135aa39a1ac3f17b25.png" xlink:type="simple" xlink:show="embed" xlink:actuate="onLoad"/></draw:frame></text:p>
      <text:p text:style-name="Text_20_body"><draw:frame draw:style-name="mediaright" draw:name="5" text:anchor-type="paragraph" draw:z-index="5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20_6"/><text:bookmark-start text:name="aufgabe_20"/>Aufgabe 20<text:bookmark-end text:name="__RefHeading___aufgabe_20_6"/><text:bookmark-end text:name="aufgabe_20"/></text:h>
      <text:p text:style-name="Text_20_body">Vervollständige das Programm so, dass auch die Himmelsrichtung angezeigt wird, in welche man mit dem Smartphone oder Tablet schaut.</text:p>
      <text:p text:style-name="Horizontal_20_Line"/>
      <text:p text:style-name="Text_20_body"><text:a xlink:type="simple" xlink:href="https://training.aeg-reutlingen.de/infowiki/doku.php?id=app:app_lektion007_02" text:style-name="Internet_20_link" text:visited-style-name="Visited_20_Internet_20_Link">=&gt; Lektion 7.2: Wasserwaage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26:40</meta:creation-date>
    <dc:creator>Generated</dc:creator>
    <dc:date>2026-08-10T14::26:40</dc:date>
    <dc:language>en-US</dc:language>
    <meta:editing-cycles>1</meta:editing-cycles>
    <meta:editing-duration>PT0S</meta:editing-duration>
    <dc:title>app:app_lektion007_01</dc:title>
  </office:meta>
</office:document-meta>
</file>