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73c0d42bcfa7bc1a5e2c25e411dff6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6_05" text:style-name="Internet_20_link" text:visited-style-name="Visited_20_Internet_20_Link">=&gt; Lektion 6.5: Kollision der Bälle</text:a></text:p>
      <text:h text:style-name="Heading_20_1" text:outline-level="1"><text:bookmark text:name="app:app_lektion006_06"/><text:bookmark-start text:name="__RefHeading___lektion_6.6erweiterungen_1"/><text:bookmark-start text:name="lektion_6.6erweiterungen"/>Lektion 6.6: Erweiterungen<text:bookmark-end text:name="__RefHeading___lektion_6.6erweiterungen_1"/><text:bookmark-end text:name="lektion_6.6erweiterungen"/></text:h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18_2"/><text:bookmark-start text:name="aufgabe_18"/>Aufgabe 18<text:bookmark-end text:name="__RefHeading___aufgabe_18_2"/><text:bookmark-end text:name="aufgabe_18"/></text:h>
      <text:list text:style-name="List_20_1" text:continue-numbering="false">
        <text:list-item>
          <text:p text:style-name="List_20_1_Content_First"> Wenn der Button <text:span text:style-name="Source_20_Text">Neu</text:span> gedrückt wird, soll ein neues Spiel begonnen werden.</text:p>
        </text:list-item>
        <text:list-item>
          <text:p text:style-name="List_20_1_Content"> Wir die Dauer für eine Runde überschritten, soll sich nichts mehr bewegen.</text:p>
        </text:list-item>
        <text:list-item>
          <text:p text:style-name="List_20_1_Content"> <draw:frame draw:style-name="mediaright" draw:name="1" text:anchor-type="paragraph" draw:z-index="1" svg:width="3.96875cm" style:rel-width="100%" svg:height="5.6629199604743cm" style:rel-height="scale"><draw:image xlink:href="Pictures/73c0d42bcfa7bc1a5e2c25e411dff6d0.png" xlink:type="simple" xlink:show="embed" xlink:actuate="onLoad"/></draw:frame>Du kannst auf ein <text:span text:style-name="Source_20_Text">Icon</text:span> für dein APP einbauen ⇒ im Designer bei <text:span text:style-name="Source_20_Text">Screen1</text:span></text:p>
        </text:list-item>
        <text:list-item>
          <text:p text:style-name="List_20_1_Content"> Füge einen Slider (Schieberegler) oder eine Abfrage hinzu, durch welche(n) es möglich ist, den Radius der Bälle zu verändern. <text:span text:style-name="Strong_20_Emphasis">Tipp:</text:span> ThumbPosition=aktuelle Position</text:p>
        </text:list-item>
        <text:list-item>
          <text:p text:style-name="List_20_1_Content"> Wenn der rote Ball in einem Intervall <text:span text:style-name="Strong_20_Emphasis">nicht</text:span> getroffen wird, soll der Punktestand um 1 verringert werden.</text:p>
        </text:list-item>
        <text:list-item>
          <text:p text:style-name="List_20_1_Content"> Baue verschiedene Schwierigkeitsgrade ein:</text:p>
          <text:list text:style-name="List_20_1">
            <text:list-item>
              <text:p text:style-name="List_20_1_Content"> Ein weiterer grüner Ball, der evtl. <text:span text:style-name="Emphasis">nicht</text:span> getroffen werden darf.</text:p>
            </text:list-item>
            <text:list-item>
              <text:p text:style-name="List_20_1_Content"> Der rote bzw. schwarze Ball prallt ab, wenn er den Rand berührt oder auf ein Objekt trifft.</text:p>
            </text:list-item>
            <text:list-item>
              <text:p text:style-name="List_20_1_Content"> Es können verschiedene Objekte im Raum stehen, an denen der Ball nicht vorbei kann.</text:p>
            </text:list-item>
            <text:list-item>
              <text:p text:style-name="List_20_1_Content"> Die Geschwindigkeit der Bälle ist Variabel.</text:p>
            </text:list-item>
            <text:list-item>
              <text:p text:style-name="List_20_1_Content_Last"> …</text:p>
            </text:list-item>
          </text:list>
        </text:list-item>
      </text:list>
      <text:p text:style-name="Horizontal_20_Line"/>
      <text:p text:style-name="Text_20_body"><text:a xlink:type="simple" xlink:href="https://training.aeg-reutlingen.de/infowiki/doku.php?id=app:app_lektion007" text:style-name="Internet_20_link" text:visited-style-name="Visited_20_Internet_20_Link">=&gt; Lektion 7: Orientation Sensor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23:55</meta:creation-date>
    <dc:creator>Generated</dc:creator>
    <dc:date>2026-08-09T11::23:55</dc:date>
    <dc:language>en-US</dc:language>
    <meta:editing-cycles>1</meta:editing-cycles>
    <meta:editing-duration>PT0S</meta:editing-duration>
    <dc:title>app:app_lektion006_06</dc:title>
  </office:meta>
</office:document-meta>
</file>