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6177187041708fc336d363ebf1b87b1.png"/>
  <manifest:file-entry manifest:media-type="image/png" manifest:full-path="Pictures/35bb6d57c2e9ba32f3ebb1370b420b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app_lektion006_04" text:style-name="Internet_20_link" text:visited-style-name="Visited_20_Internet_20_Link">=&gt; Lektion 6.4: der rote Ball</text:a></text:p>
      <text:h text:style-name="Heading_20_1" text:outline-level="1"><text:bookmark text:name="app:app_lektion006_05"/><text:bookmark-start text:name="__RefHeading___lektion_6.5kollision_der_baelle_1"/><text:bookmark-start text:name="lektion_6.5kollision_der_baelle"/>Lektion 6.5: Kollision der Bälle<text:bookmark-end text:name="__RefHeading___lektion_6.5kollision_der_baelle_1"/><text:bookmark-end text:name="lektion_6.5kollision_der_baelle"/></text:h>
      <text:p text:style-name="Text_20_body">Bei einem Ball-Objekt handelt es sich um ein <text:span text:style-name="Emphasis">Sprite</text:span>. Dieses kann in eine andere Grafik eingefügt werden. In unserem Beispiel ein Canvas.</text:p>
      <text:p text:style-name="Text_20_body">Der Vorteil besteht darin, dass für Sprites bereits viele Ereignisse implementiert sind, so auch das Ereignis <text:span text:style-name="Source_20_Text">CollidedWith</text:span> für die Kollision des Objektes mit einem anderen Objekt.</text:p>
      <text:p text:style-name="Text_20_body"><draw:frame draw:style-name="mediaright" draw:name="0" text:anchor-type="paragraph" draw:z-index="0" svg:width="9.2604166666667cm" style:rel-width="100%" svg:height="3.991558908046cm" style:rel-height="scale"><draw:image xlink:href="Pictures/26177187041708fc336d363ebf1b87b1.png" xlink:type="simple" xlink:show="embed" xlink:actuate="onLoad"/></draw:frame>
Das Anwendungsgerät soll bei einer Kollision der beiden Bälle eine Vibration auslösen und so ein kurzes Feedback geben.</text:p>
      <text:p text:style-name="Text_20_body"><draw:frame draw:style-name="mediaright" draw:name="1" text:anchor-type="paragraph" draw:z-index="1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17_2"/><text:bookmark-start text:name="aufgabe_17"/>Aufgabe 17<text:bookmark-end text:name="__RefHeading___aufgabe_17_2"/><text:bookmark-end text:name="aufgabe_17"/></text:h>
      <text:list text:style-name="List_20_1" text:continue-numbering="false">
        <text:list-item>
          <text:p text:style-name="List_20_1_Content_First"> Implementiere die Treffervibration.</text:p>
        </text:list-item>
        <text:list-item>
          <text:p text:style-name="List_20_1_Content_Last"> Zähle die Anzahl der Treffer und schreibe diese Anzahl in das TrefferLabel.</text:p>
        </text:list-item>
      </text:list>
      <text:p text:style-name="Horizontal_20_Line"/>
      <text:p text:style-name="Text_20_body"><text:a xlink:type="simple" xlink:href="https://training.aeg-reutlingen.de/infowiki/doku.php?id=app:app_lektion006_06" text:style-name="Internet_20_link" text:visited-style-name="Visited_20_Internet_20_Link">=&gt; Lektion 6.6: Erweiterungen</text:a><text:line-break/>
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2::43:39</meta:creation-date>
    <dc:creator>Generated</dc:creator>
    <dc:date>2026-08-09T12::43:39</dc:date>
    <dc:language>en-US</dc:language>
    <meta:editing-cycles>1</meta:editing-cycles>
    <meta:editing-duration>PT0S</meta:editing-duration>
    <dc:title>app:app_lektion006_05</dc:title>
  </office:meta>
</office:document-meta>
</file>