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bb6d57c2e9ba32f3ebb1370b420b99.png"/>
  <manifest:file-entry manifest:media-type="image/png" manifest:full-path="Pictures/9092b750b124e67c87861f8d2e8491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6_03" text:style-name="Internet_20_link" text:visited-style-name="Visited_20_Internet_20_Link">=&gt; Lektion 6.3: Bewegung in y-Richtung</text:a></text:p>
      <text:h text:style-name="Heading_20_1" text:outline-level="1"><text:bookmark text:name="app:app_lektion006_04"/><text:bookmark-start text:name="__RefHeading___lektion_6.4der_rote_ball_1"/><text:bookmark-start text:name="lektion_6.4der_rote_ball"/>Lektion 6.4: der rote Ball<text:bookmark-end text:name="__RefHeading___lektion_6.4der_rote_ball_1"/><text:bookmark-end text:name="lektion_6.4der_rote_ball"/></text:h>
      <text:p text:style-name="Text_20_body"><draw:frame draw:style-name="mediaright" draw:name="0" text:anchor-type="paragraph" draw:z-index="0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16_2"/><text:bookmark-start text:name="aufgabe_16"/>Aufgabe 16<text:bookmark-end text:name="__RefHeading___aufgabe_16_2"/><text:bookmark-end text:name="aufgabe_16"/></text:h>
      <text:list text:style-name="List_20_1" text:continue-numbering="false">
        <text:list-item>
          <text:p text:style-name="LastListParagraph_List_20_1_Content_First"> Füge den roten Ball ein. Er soll sich nach Ablauf seines Timers an einer zufälligen Stelle auf dem Spielfeld befinden. Eine zufällige Zahl kann mit <text:span text:style-name="Source_20_Text">random integer</text:span> erstellt werden.</text:p>
        </text:list-item>
      </text:list>
      <text:p text:style-name="Text_20_body"><draw:frame draw:style-name="media" draw:name="1" text:anchor-type="as-char" draw:z-index="1" svg:width="10.583333333333cm" svg:height="1.7573800738007cm"><draw:image xlink:href="Pictures/9092b750b124e67c87861f8d2e8491be.png" xlink:type="simple" xlink:show="embed" xlink:actuate="onLoad"/></draw:frame></text:p>
      <text:p text:style-name="Text_20_body"><draw:frame draw:style-name="mediaright" draw:name="2" text:anchor-type="paragraph" draw:z-index="2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fuer_die_schnellen_3"/><text:bookmark-start text:name="fuer_die_schnellen"/>Für die Schnellen<text:bookmark-end text:name="__RefHeading___fuer_die_schnellen_3"/><text:bookmark-end text:name="fuer_die_schnellen"/></text:h>
      <text:p text:style-name="Text_20_body">Füge einen <text:span text:style-name="Source_20_Text">PauseButton</text:span> ein.</text:p>
      <text:p text:style-name="Horizontal_20_Line"/>
      <text:p text:style-name="Text_20_body"><text:a xlink:type="simple" xlink:href="https://training.aeg-reutlingen.de/infowiki/doku.php?id=app:app_lektion006_05" text:style-name="Internet_20_link" text:visited-style-name="Visited_20_Internet_20_Link">=&gt; Lektion 6.5: Kollision der Bälle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29:09</meta:creation-date>
    <dc:creator>Generated</dc:creator>
    <dc:date>2026-08-09T12::29:09</dc:date>
    <dc:language>en-US</dc:language>
    <meta:editing-cycles>1</meta:editing-cycles>
    <meta:editing-duration>PT0S</meta:editing-duration>
    <dc:title>app:app_lektion006_04</dc:title>
  </office:meta>
</office:document-meta>
</file>