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9e8c2e47097e137844bcf6e41541b6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6_02" text:style-name="Internet_20_link" text:visited-style-name="Visited_20_Internet_20_Link">=&gt; Lektion 6.2: Bewegung in x-Richtung</text:a></text:p>
      <text:h text:style-name="Heading_20_1" text:outline-level="1"><text:bookmark text:name="app:app_lektion006_03"/><text:bookmark-start text:name="__RefHeading___lektion_6.3bewegung_in_y-richtung_1"/><text:bookmark-start text:name="lektion_6.3bewegung_in_y-richtung"/>Lektion 6.3: Bewegung in y-Richtung<text:bookmark-end text:name="__RefHeading___lektion_6.3bewegung_in_y-richtung_1"/><text:bookmark-end text:name="lektion_6.3bewegung_in_y-richtung"/></text:h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15_2"/><text:bookmark-start text:name="aufgabe_15"/>Aufgabe 15<text:bookmark-end text:name="__RefHeading___aufgabe_15_2"/><text:bookmark-end text:name="aufgabe_15"/></text:h>
      <text:list text:style-name="List_20_1" text:continue-numbering="false">
        <text:list-item>
          <text:p text:style-name="List_20_1_Content_First"> Implementiere die Anleitung aus <text:a xlink:type="simple" xlink:href="https://training.aeg-reutlingen.de/infowiki/doku.php?id=app:app_lektion006_01" text:style-name="Internet_20_link" text:visited-style-name="Visited_20_Internet_20_Link">=&gt; Lektion 6.1</text:a> und <text:a xlink:type="simple" xlink:href="https://training.aeg-reutlingen.de/infowiki/doku.php?id=app:app_lektion006_02" text:style-name="Internet_20_link" text:visited-style-name="Visited_20_Internet_20_Link">=&gt; Lektion 6.2</text:a> in deiner Vorlage. Achte darauf, dass du jeden Schritt gut verstanden hast.</text:p>
        </text:list-item>
        <text:list-item>
          <text:p text:style-name="List_20_1_Content_Last"> Erweitere nun das Programm so, dass sich der Ball auch in y-Richtung bewegen kann. Achte dabei auf die Hinweise für den <text:span text:style-name="Source_20_Text">AccelerometerSensor</text:span> (⇒ Bild), denn die Anweisungen sind <text:span text:style-name="Strong_20_Emphasis">keinesfalls äquivalent</text:span> zu übernehmen.<text:line-break/><draw:frame draw:style-name="mediacenter" draw:name="1" text:anchor-type="paragraph" draw:z-index="1" svg:width="10.583333333333cm" svg:height="7.7550287356322cm"><draw:image xlink:href="Pictures/9e8c2e47097e137844bcf6e41541b685.png" xlink:type="simple" xlink:show="embed" xlink:actuate="onLoad"/></draw:frame></text:p>
        </text:list-item>
      </text:list>
      <text:p text:style-name="Horizontal_20_Line"/>
      <text:p text:style-name="Text_20_body"><text:a xlink:type="simple" xlink:href="https://training.aeg-reutlingen.de/infowiki/doku.php?id=app:app_lektion006_04" text:style-name="Internet_20_link" text:visited-style-name="Visited_20_Internet_20_Link">=&gt; Lektion 6.4: der rote Ball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3:21</meta:creation-date>
    <dc:creator>Generated</dc:creator>
    <dc:date>2026-08-09T12::43:21</dc:date>
    <dc:language>en-US</dc:language>
    <meta:editing-cycles>1</meta:editing-cycles>
    <meta:editing-duration>PT0S</meta:editing-duration>
    <dc:title>app:app_lektion006_03</dc:title>
  </office:meta>
</office:document-meta>
</file>