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5bb6d57c2e9ba32f3ebb1370b420b99.png"/>
  <manifest:file-entry manifest:media-type="image/png" manifest:full-path="Pictures/17ee6044a8984bae4bf29a752a1dfabf.png"/>
  <manifest:file-entry manifest:media-type="image/png" manifest:full-path="Pictures/df52fd5f34764970007f6340373aec4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nfowiki/doku.php?id=app:app_lektion006_01" text:style-name="Internet_20_link" text:visited-style-name="Visited_20_Internet_20_Link">=&gt; Lektion 6.1: Kompass</text:a></text:p>
      <text:h text:style-name="Heading_20_1" text:outline-level="1"><text:bookmark text:name="app:app_lektion006_02"/><text:bookmark-start text:name="__RefHeading___lektion_6.2wasserwaage_1"/><text:bookmark-start text:name="lektion_6.2wasserwaage"/>Lektion 6.2: Wasserwaage<text:bookmark-end text:name="__RefHeading___lektion_6.2wasserwaage_1"/><text:bookmark-end text:name="lektion_6.2wasserwaage"/></text:h>
      <text:p text:style-name="Text_20_body">Es soll eine Wasserwaage mit folgenden Komponenten erstellt werden.</text:p>
      <text:p text:style-name="Text_20_body"><draw:frame draw:style-name="mediaright" draw:name="0" text:anchor-type="paragraph" draw:z-index="0" svg:width="1.6933333333333cm" svg:height="1.6933333333333cm"><draw:image xlink:href="Pictures/35bb6d57c2e9ba32f3ebb1370b420b99.png" xlink:type="simple" xlink:show="embed" xlink:actuate="onLoad"/></draw:frame></text:p>
      <text:h text:style-name="Heading_20_3" text:outline-level="3"><text:bookmark-start text:name="__RefHeading___aufgabe_20_2"/><text:bookmark-start text:name="aufgabe_20"/>Aufgabe 20<text:bookmark-end text:name="__RefHeading___aufgabe_20_2"/><text:bookmark-end text:name="aufgabe_20"/></text:h>
      <text:p text:style-name="Text_20_body">Starte ein neues Projekt „Wasserwaage“ und erstelle im <text:span text:style-name="Source_20_Text">Designer</text:span> folgende Oberfläche:</text:p>
      <text:p text:style-name="Text_20_body"><draw:frame draw:style-name="mediaright" draw:name="1" text:anchor-type="paragraph" draw:z-index="1" svg:width="3.96875cm" style:rel-width="100%" svg:height="8.3079166666667cm" style:rel-height="scale"><draw:image xlink:href="Pictures/17ee6044a8984bae4bf29a752a1dfabf.png" xlink:type="simple" xlink:show="embed" xlink:actuate="onLoad"/></draw:frame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Komponente </text:p>
          </table:table-cell>
          <table:table-cell office:value-type="string" table:style-name="tableheader">
            <text:p text:style-name="Table_20_Heading"> Objektname </text:p>
          </table:table-cell>
          <table:table-cell office:value-type="string" table:style-name="tableheader">
            <text:p text:style-name="Table_20_Heading"> Eigenschaft </text:p>
          </table:table-cell>
        </table:table-row>
        <table:table-row>
          <table:table-cell office:value-type="string" table:style-name="tablecell">
            <text:p text:style-name="tablealignleft"> OrientationSensor </text:p>
          </table:table-cell>
          <table:table-cell office:value-type="string" table:style-name="tablecell">
            <text:p text:style-name="tablealignleft"> OrientationSensor1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lock </text:p>
          </table:table-cell>
          <table:table-cell office:value-type="string" table:style-name="tablecell">
            <text:p text:style-name="tablealignleft"> Clock1 </text:p>
          </table:table-cell>
          <table:table-cell office:value-type="string" table:style-name="tablecell">
            <text:p text:style-name="tablealignleft"> Zeitintervall: „100“ </text:p>
          </table:table-cell>
        </table:table-row>
        <table:table-row>
          <table:table-cell office:value-type="string" table:style-name="tablecell">
            <text:p text:style-name="tablealignleft"> Canvas </text:p>
          </table:table-cell>
          <table:table-cell office:value-type="string" table:style-name="tablecell">
            <text:p text:style-name="tablealignleft"> Canvas1 </text:p>
          </table:table-cell>
          <table:table-cell office:value-type="string" table:style-name="tablecell">
            <text:p text:style-name="tablealignleft"> Hintergrund: „wasserwaage.jpg“ </text:p>
          </table:table-cell>
        </table:table-row>
        <table:table-row>
          <table:table-cell office:value-type="string" table:style-name="tablecell">
            <text:p text:style-name="tablealignleft"> Ball </text:p>
          </table:table-cell>
          <table:table-cell office:value-type="string" table:style-name="tablecell">
            <text:p text:style-name="tablealignleft"> Ball1 </text:p>
          </table:table-cell>
          <table:table-cell office:value-type="string" table:style-name="tablecell">
            <text:p text:style-name="tablealignleft"> Farbe: „weiß“ </text:p>
          </table:table-cell>
        </table:table-row>
        <table:table-row>
          <table:table-cell office:value-type="string" table:style-name="tablecell">
            <text:p text:style-name="tablealignleft"> Label (4x) </text:p>
          </table:table-cell>
          <table:table-cell office:value-type="string" table:style-name="tablecell">
            <text:p text:style-name="tablealignleft"> Roll, Pitch, Magnitude, AngleLabel  </text:p>
          </table:table-cell>
          <table:table-cell office:value-type="string" table:style-name="tablecell"/>
        </table:table-row>
      </table:table>
      <text:h text:style-name="Heading_20_4" text:outline-level="4"><text:bookmark-start text:name="__RefHeading___bild_zum_download_3"/><text:bookmark-start text:name="bild_zum_download"/>Bild zum Download<text:bookmark-end text:name="__RefHeading___bild_zum_download_3"/><text:bookmark-end text:name="bild_zum_download"/></text:h>
      <table:table table:style-name="Table">
        <table:table-column/>
        <table:table-row>
          <table:table-cell office:value-type="string" table:style-name="tablecell">
            <text:p text:style-name="tablealignleft"> <draw:frame draw:style-name="media" draw:name="2" text:anchor-type="as-char" draw:z-index="2" svg:width="6.6145833333333cm" style:rel-width="100%" svg:height="6.6145833333333cm" style:rel-height="scale"><draw:image xlink:href="Pictures/df52fd5f34764970007f6340373aec42.png" xlink:type="simple" xlink:show="embed" xlink:actuate="onLoad"/></draw:frame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training.aeg-reutlingen.de/infowiki/lib/exe/fetch.php?media=app:wasserwaage.png" text:style-name="Internet_20_link" text:visited-style-name="Visited_20_Internet_20_Link">app:wasserwaage.png</text:a> </text:p>
          </table:table-cell>
        </table:table-row>
      </table:table>
      <text:p text:style-name="Text_20_body">Es <text:span text:style-name="Strong_20_Emphasis">darf</text:span> so aussehen wie auf neben stehendem Bild, <text:span text:style-name="Strong_20_Emphasis">muss</text:span> es aber nicht! Bei Bedarf kannst du die Oberfläche jederzeit erweitern.</text:p>
      <text:p text:style-name="Text_20_body"><draw:frame draw:style-name="mediaright" draw:name="3" text:anchor-type="paragraph" draw:z-index="3" svg:width="1.6933333333333cm" svg:height="1.6933333333333cm"><draw:image xlink:href="Pictures/35bb6d57c2e9ba32f3ebb1370b420b99.png" xlink:type="simple" xlink:show="embed" xlink:actuate="onLoad"/></draw:frame></text:p>
      <text:h text:style-name="Heading_20_3" text:outline-level="3"><text:bookmark-start text:name="__RefHeading___aufgabe_21_4"/><text:bookmark-start text:name="aufgabe_21"/>Aufgabe 21<text:bookmark-end text:name="__RefHeading___aufgabe_21_4"/><text:bookmark-end text:name="aufgabe_21"/></text:h>
      <text:p text:style-name="Text_20_body">Verfeinere die APP, indem du die Empfindlichkeit steigerst. Füge hierzu einen Empfindlichkeitsregler ein.</text:p>
      <text:p text:style-name="Horizontal_20_Line"/>
      <text:p text:style-name="Text_20_body"><text:a xlink:type="simple" xlink:href="https://training.aeg-reutlingen.de/infowiki/doku.php?id=app:app_lektion007" text:style-name="Internet_20_link" text:visited-style-name="Visited_20_Internet_20_Link">=&gt; Lektion 7: GeoCaching</text:a><text:line-break/>
<text:a xlink:type="simple" xlink:href="https://training.aeg-reutlingen.de/infowiki/doku.php?id=app:start" text:style-name="Internet_20_link" text:visited-style-name="Visited_20_Internet_20_Link">=&gt; Übersicht: Android APPs programmier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5::01:28</meta:creation-date>
    <dc:creator>Generated</dc:creator>
    <dc:date>2026-08-09T15::01:28</dc:date>
    <dc:language>en-US</dc:language>
    <meta:editing-cycles>1</meta:editing-cycles>
    <meta:editing-duration>PT0S</meta:editing-duration>
    <dc:title>app:app_lektion006_02</dc:title>
  </office:meta>
</office:document-meta>
</file>