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p:app_lektion006"/><text:bookmark-start text:name="__RefHeading___lektion_6sensoren_1"/><text:bookmark-start text:name="lektion_6sensoren"/>Lektion 6: Sensoren<text:bookmark-end text:name="__RefHeading___lektion_6sensoren_1"/><text:bookmark-end text:name="lektion_6sensoren"/></text:h>
      <text:p text:style-name="Horizontal_20_Line"/>
      <text:p text:style-name="Text_20_body">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05:00</meta:creation-date>
    <dc:creator>Generated</dc:creator>
    <dc:date>2026-08-09T11::05:00</dc:date>
    <dc:language>en-US</dc:language>
    <meta:editing-cycles>1</meta:editing-cycles>
    <meta:editing-duration>PT0S</meta:editing-duration>
    <dc:title>app:app_lektion006</dc:title>
  </office:meta>
</office:document-meta>
</file>