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a7cc49ad58af4d8a5f389383d2026336.png"/>
  <manifest:file-entry manifest:media-type="image/png" manifest:full-path="Pictures/e906e3609ac094fa2cf5842302c29d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3_03" text:style-name="Internet_20_link" text:visited-style-name="Visited_20_Internet_20_Link">=&gt; Lektion 3.3: Programmieren der restlichen Funktionen</text:a></text:p>
      <text:h text:style-name="Heading_20_1" text:outline-level="1"><text:bookmark text:name="app:app_lektion004"/><text:bookmark-start text:name="__RefHeading___lektion_4paintplot_1"/><text:bookmark-start text:name="lektion_4paintplot"/>Lektion 4: PaintPlot<text:bookmark-end text:name="__RefHeading___lektion_4paintplot_1"/><text:bookmark-end text:name="lektion_4paintplot"/></text:h>
      <text:p text:style-name="Text_20_body">Als nächstes Projekt möchten wir ein kleines Zeichenprogramm erstellen. Wir nennen es mal <text:span text:style-name="Strong_20_Emphasis">PaintPlot</text:span>. Folgende Komponenten und Bezeichnungen solltest du verwenden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1_2"/><text:bookmark-start text:name="aufgabe_11"/>Aufgabe 11<text:bookmark-end text:name="__RefHeading___aufgabe_11_2"/><text:bookmark-end text:name="aufgabe_11"/></text:h>
      <text:p text:style-name="Text_20_body">Starte ein neues Projekt „PaintPlot“ und erstelle im <text:span text:style-name="Source_20_Text">Designer</text:span> folgende Oberfläche:</text:p>
      <text:p text:style-name="Text_20_body"><draw:frame draw:style-name="mediaright" draw:name="1" text:anchor-type="paragraph" draw:z-index="1" svg:width="3.96875cm" style:rel-width="100%" svg:height="8.3079166666667cm" style:rel-height="scale"><draw:image xlink:href="Pictures/a7cc49ad58af4d8a5f389383d2026336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omponente </text:p>
          </table:table-cell>
          <table:table-cell office:value-type="string" table:style-name="tableheader">
            <text:p text:style-name="Table_20_Heading"> Objektname </text:p>
          </table:table-cell>
          <table:table-cell office:value-type="string" table:style-name="tableheader">
            <text:p text:style-name="Table_20_Heading"> Eigenschaft </text:p>
          </table:table-cell>
        </table:table-row>
        <table:table-row>
          <table:table-cell office:value-type="string" table:style-name="tablecell">
            <text:p text:style-name="tablealignleft"> Button (3 mal) </text:p>
          </table:table-cell>
          <table:table-cell office:value-type="string" table:style-name="tablecell">
            <text:p text:style-name="tablealignleft"> ButtonRed,<text:line-break/>ButtonGreen,<text:line-break/>ButtonBlue<text:line-break/></text:p>
          </table:table-cell>
          <table:table-cell office:value-type="string" table:style-name="tablecell">
            <text:p text:style-name="tablealignleft"> Hintergrund: Rot, Grün, Blau<text:line-break/>Text: Red, Green, Blue </text:p>
          </table:table-cell>
        </table:table-row>
        <table:table-row>
          <table:table-cell office:value-type="string" table:style-name="tablecell">
            <text:p text:style-name="tablealignleft"> Canvasn </text:p>
          </table:table-cell>
          <table:table-cell office:value-type="string" table:style-name="tablecell">
            <text:p text:style-name="tablealignleft"> DrawingCanvas </text:p>
          </table:table-cell>
          <table:table-cell office:value-type="string" table:style-name="tablecell">
            <text:p text:style-name="tablealignleft"> Höhe: 300px;<text:line-break/>Breite: „Fill Parent“ </text:p>
          </table:table-cell>
        </table:table-row>
        <table:table-row>
          <table:table-cell office:value-type="string" table:style-name="tablecell">
            <text:p text:style-name="tablealignleft"> Button (3 mal) </text:p>
          </table:table-cell>
          <table:table-cell office:value-type="string" table:style-name="tablecell">
            <text:p text:style-name="tablealignleft"> ButtonLine,<text:line-break/>ButtonNew,<text:line-break/>ButtonFreePlot </text:p>
          </table:table-cell>
          <table:table-cell office:value-type="string" table:style-name="tablecell">
            <text:p text:style-name="tablealignleft"> Text: Linie zeichnen, Löschen,<text:line-break/>Frei zeichnen </text:p>
          </table:table-cell>
        </table:table-row>
      </table:table>
      <text:p text:style-name="Text_20_body">Es <text:span text:style-name="Strong_20_Emphasis">darf</text:span> so aussehen wie auf neben stehendem Bild, <text:span text:style-name="Strong_20_Emphasis">muss</text:span> es aber nicht! Bei Bedarf kannst du die Oberfläche jederzeit erweitern.</text:p>
      <text:h text:style-name="Heading_20_2" text:outline-level="2"><text:bookmark-start text:name="__RefHeading___canvas_3"/><text:bookmark-start text:name="canvas"/>Canvas<text:bookmark-end text:name="__RefHeading___canvas_3"/><text:bookmark-end text:name="canvas"/></text:h>
      <text:p text:style-name="Text_20_body"><draw:frame draw:style-name="mediaright" draw:name="2" text:anchor-type="paragraph" draw:z-index="2" svg:width="6.6145833333333cm" style:rel-width="100%" svg:height="5.0952672735761cm" style:rel-height="scale"><draw:image xlink:href="Pictures/e906e3609ac094fa2cf5842302c29d1a.png" xlink:type="simple" xlink:show="embed" xlink:actuate="onLoad"/></draw:frame>
Ein Canvas ist eine Oberfläche, auf welcher durch Koordinaten (x,y) gezeichnet werden kann. Der Punkt (0,0) ist dabei immer in der linken oberen Ecke, siehe Bild.</text:p>
      <text:p text:style-name="Text_20_body">Für ein Canvas sind im AppInventor bereits viele Ereignisse vorimplementiert:</text:p>
      <text:list text:style-name="List_20_1" text:continue-numbering="false">
        <text:list-item>
          <text:p text:style-name="List_20_1_Content_First"> Dragged</text:p>
        </text:list-item>
        <text:list-item>
          <text:p text:style-name="List_20_1_Content"> Flung</text:p>
        </text:list-item>
        <text:list-item>
          <text:p text:style-name="List_20_1_Content"> Touched Up</text:p>
        </text:list-item>
        <text:list-item>
          <text:p text:style-name="List_20_1_Content"> Touched Down</text:p>
        </text:list-item>
        <text:list-item>
          <text:p text:style-name="List_20_1_Content_Last"> Touched</text:p>
        </text:list-item>
      </text:list>
      <text:p text:style-name="Horizontal_20_Line"/>
      <text:p text:style-name="Text_20_body"><text:a xlink:type="simple" xlink:href="https://training.aeg-reutlingen.de/infowiki/doku.php?id=app:app_lektion004_01" text:style-name="Internet_20_link" text:visited-style-name="Visited_20_Internet_20_Link">=&gt; Lektion 4.1: einen Kreis zeichn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13</meta:creation-date>
    <dc:creator>Generated</dc:creator>
    <dc:date>2026-08-09T12::43:13</dc:date>
    <dc:language>en-US</dc:language>
    <meta:editing-cycles>1</meta:editing-cycles>
    <meta:editing-duration>PT0S</meta:editing-duration>
    <dc:title>app:app_lektion004</dc:title>
  </office:meta>
</office:document-meta>
</file>