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b0f2c34e61d4e9f3618140803957fa.png"/>
  <manifest:file-entry manifest:media-type="image/png" manifest:full-path="Pictures/35bb6d57c2e9ba32f3ebb1370b420b99.png"/>
  <manifest:file-entry manifest:media-type="image/png" manifest:full-path="Pictures/aa5780b7f1949360aa420f0686105a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3_01" text:style-name="Internet_20_link" text:visited-style-name="Visited_20_Internet_20_Link">=&gt; Lektion 3.1: Programmieren der Multiplikation</text:a></text:p>
      <text:h text:style-name="Heading_20_1" text:outline-level="1"><text:bookmark text:name="app:app_lektion003_02"/><text:bookmark-start text:name="__RefHeading___lektion_3.2programmieren_einer_prozedur_1"/><text:bookmark-start text:name="lektion_3.2programmieren_einer_prozedur"/>Lektion 3.2: Programmieren einer Prozedur<text:bookmark-end text:name="__RefHeading___lektion_3.2programmieren_einer_prozedur_1"/><text:bookmark-end text:name="lektion_3.2programmieren_einer_prozedur"/></text:h>
      <text:p text:style-name="Text_20_body">Prozeduren sind das Gleiche wie Funktionen. Sie können innerhalb eines Programms immer wieder aufgerufen werden und müssen somit nicht wieder neu programmiert werden.
<draw:frame draw:style-name="media" draw:name="0" text:anchor-type="as-char" draw:z-index="0" svg:width="10.583333333333cm" svg:height="4.3103697284806cm"><draw:image xlink:href="Pictures/a2b0f2c34e61d4e9f3618140803957fa.png" xlink:type="simple" xlink:show="embed" xlink:actuate="onLoad"/></draw:frame></text:p>
      <text:p text:style-name="Text_20_body"><draw:frame draw:style-name="mediaright" draw:name="1" text:anchor-type="paragraph" draw:z-index="1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9_2"/><text:bookmark-start text:name="aufgabe_9"/>Aufgabe 9<text:bookmark-end text:name="__RefHeading___aufgabe_9_2"/><text:bookmark-end text:name="aufgabe_9"/></text:h>
      <text:p text:style-name="Text_20_body"><draw:frame draw:style-name="medialeft" draw:name="2" text:anchor-type="paragraph" draw:z-index="2" svg:width="3.3072916666667cm" style:rel-width="100%" svg:height="6.7997916666667cm" style:rel-height="scale"><draw:image xlink:href="Pictures/aa5780b7f1949360aa420f0686105add.png" xlink:type="simple" xlink:show="embed" xlink:actuate="onLoad"/></draw:frame>
Programmiere die Prozedur ggT.</text:p>
      <text:p text:style-name="Text_20_body">Das Struktogramm kann dir evtl. dabei helfen.</text:p>
      <text:p text:style-name="Text_20_body">Die Lösung gibt es bei deinem Lehrer einzusehen.</text:p>
      <text:p text:style-name="Text_20_body">Bei Schwierigkeiten gibt es dort auch Tipps für die Implementierung, sofern du dich an deine Programmierung aus dem Kapitel <text:a xlink:type="simple" xlink:href="https://training.aeg-reutlingen.de/infowiki/doku.php?id=algorithmen:algo_lektion001" text:style-name="Internet_20_link" text:visited-style-name="Visited_20_Internet_20_Link">"Algorithmen"</text:a> erinnerst.</text:p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15</meta:creation-date>
    <dc:creator>Generated</dc:creator>
    <dc:date>2026-08-09T11::24:15</dc:date>
    <dc:language>en-US</dc:language>
    <meta:editing-cycles>1</meta:editing-cycles>
    <meta:editing-duration>PT0S</meta:editing-duration>
    <dc:title>app:app_lektion003_02</dc:title>
  </office:meta>
</office:document-meta>
</file>