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3" text:style-name="Internet_20_link" text:visited-style-name="Visited_20_Internet_20_Link">=&gt; Lektion 3: Taschenrechner für Brüche</text:a></text:p>
      <text:h text:style-name="Heading_20_1" text:outline-level="1"><text:bookmark text:name="app:app_lektion003_01"/><text:bookmark-start text:name="__RefHeading___lektion_3.1programmieren_der_multiplikation_1"/><text:bookmark-start text:name="lektion_3.1programmieren_der_multiplikation"/>Lektion 3.1: Programmieren der Multiplikation<text:bookmark-end text:name="__RefHeading___lektion_3.1programmieren_der_multiplikation_1"/><text:bookmark-end text:name="lektion_3.1programmieren_der_multiplikation"/></text:h>
      <text:p text:style-name="Text_20_body">Beginnen wir mit dem Programmieren der Multiplikation, da dies am Einfachsten erscheint, da man nur die Zähler und Nenner jeweils miteinander multiplizieren muss.</text:p>
      <text:h text:style-name="Heading_20_4" text:outline-level="4"><text:bookmark-start text:name="__RefHeading___ueberlegungen_2"/><text:bookmark-start text:name="ueberlegungen"/>Überlegungen<text:bookmark-end text:name="__RefHeading___ueberlegungen_2"/><text:bookmark-end text:name="ueberlegungen"/></text:h>
      <text:list text:style-name="List_20_1" text:continue-numbering="false">
        <text:list-item>
          <text:p text:style-name="List_20_1_Content_First"> Was soll passieren, wenn der Button <text:span text:style-name="Source_20_Text">malButton</text:span> gedrückt wird?</text:p>
        </text:list-item>
        <text:list-item>
          <text:p text:style-name="List_20_1_Content_Last"> Wie speichern wir das Ergebnis ab?</text:p>
        </text:list-item>
      </text:list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31</meta:creation-date>
    <dc:creator>Generated</dc:creator>
    <dc:date>2026-08-09T12::43:31</dc:date>
    <dc:language>en-US</dc:language>
    <meta:editing-cycles>1</meta:editing-cycles>
    <meta:editing-duration>PT0S</meta:editing-duration>
    <dc:title>app:app_lektion003_01</dc:title>
  </office:meta>
</office:document-meta>
</file>