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39ab781e96e9d53ff1561e417d0ec3.png"/>
  <manifest:file-entry manifest:media-type="image/png" manifest:full-path="Pictures/9e7838e6dcbce0ed13f47b44cf92725d.png"/>
  <manifest:file-entry manifest:media-type="image/png" manifest:full-path="Pictures/819d7cff6d3235a13de6b929a5c1f76d.png"/>
  <manifest:file-entry manifest:media-type="image/png" manifest:full-path="Pictures/35bb6d57c2e9ba32f3ebb1370b420b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app:app_lektion001_02" text:style-name="Internet_20_link" text:visited-style-name="Visited_20_Internet_20_Link">=&gt; Lektion 1.2: Block-Programmierung</text:a></text:p>
      <text:h text:style-name="Heading_20_1" text:outline-level="1"><text:bookmark text:name="app:app_lektion001_03"/><text:bookmark-start text:name="__RefHeading___lektion_1.3emulator_1"/><text:bookmark-start text:name="lektion_1.3emulator"/>Lektion 1.3: Emulator<text:bookmark-end text:name="__RefHeading___lektion_1.3emulator_1"/><text:bookmark-end text:name="lektion_1.3emulator"/></text:h>
      <text:p text:style-name="Text_20_body">Mit einem Emulator kann man ein Handy oder Smartphone auf dem PC simulieren. Die Software für den AppInventor 2 Emulator kann man sich kostenlos downloaden unter <text:a xlink:type="simple" xlink:href="http://appinventor.mit.edu/explore/ai2/setup-emulator.html" text:style-name="Internet_20_link" text:visited-style-name="Visited_20_Internet_20_Link">diesem Link</text:a>. Eine Linux-Installation des aiStarter, den man für den Emulator benötigt, erhält man bei <text:a xlink:type="simple" xlink:href="http://sourceforge.net/projects/ai2u/" text:style-name="Internet_20_link" text:visited-style-name="Visited_20_Internet_20_Link">sourceforge.net</text:a>, welcher Quelle man in der Regel vertrauen kann.</text:p>
      <text:p text:style-name="Text_20_body">Weitere Instruktionen für den Setup zu Hause finden sich unter <text:a xlink:type="simple" xlink:href="http://appinventor.mit.edu/explore/ai2/setup.html" text:style-name="Internet_20_link" text:visited-style-name="Visited_20_Internet_20_Link">http://appinventor.mit.edu/explore/ai2/setup.html</text:a></text:p>
      <text:h text:style-name="Heading_20_2" text:outline-level="2"><text:bookmark-start text:name="__RefHeading___emulator_starten_2"/><text:bookmark-start text:name="emulator_starten"/>Emulator Starten<text:bookmark-end text:name="__RefHeading___emulator_starten_2"/><text:bookmark-end text:name="emulator_starten"/></text:h>
      <text:p text:style-name="Text_20_body">Der Emulator kann erst gestartet werden, wenn man den aiStarter ausgeführt hat. Unter Windows und MAC ist unter den Programmen oder auf dem Desktop jeweils ein Icon vorhanden. Wenn man Linux verwendet, muss der aiStarter jedes Mal vom <text:span text:style-name="Source_20_Text">Terminal</text:span> aus gestartet werden. Je nach Einstellung des Betriebssystems mit einem unterschiedlichen Befehl.</text:p>
      <text:p text:style-name="Preformatted_20_Text">Befehl: aiStarter</text:p>
      <text:p text:style-name="Text_20_body">oder</text:p>
      <text:p text:style-name="Preformatted_20_Text">Befehl: /usr/google/appinventor/commands-for-appinventor/aiStarter &amp;</text:p>
      <text:p text:style-name="Text_20_body">Zum Beenden betätigt man die Ctrl-C Tastenkombination wie im unteren Bild beschrieben.</text:p>
      <text:p text:style-name="Text_20_body"><draw:frame draw:style-name="media" draw:name="0" text:anchor-type="as-char" draw:z-index="0" svg:width="13.229166666667cm" svg:height="9.3758112668743cm"><draw:image xlink:href="Pictures/7d39ab781e96e9d53ff1561e417d0ec3.png" xlink:type="simple" xlink:show="embed" xlink:actuate="onLoad"/></draw:frame></text:p>
      <text:h text:style-name="Heading_20_3" text:outline-level="3"><text:bookmark-start text:name="__RefHeading___im_appinventor_3"/><text:bookmark-start text:name="im_appinventor"/>im AppInventor<text:bookmark-end text:name="__RefHeading___im_appinventor_3"/><text:bookmark-end text:name="im_appinventor"/></text:h>
      <text:p text:style-name="Text_20_body">In der Menüleiste findet man unter dem Reiter <text:span text:style-name="Source_20_Text">Connect</text:span> den Eintrag <text:span text:style-name="Strong_20_Emphasis"><text:span text:style-name="Source_20_Text">Emulator</text:span></text:span>. Wird dieser ausgewählt, startet automatisch das derzeit bearbeitete APP im Emulator und mann kann es testen. Das vorher geöffnete Terminal-Fenster darf dabei auf keinen Fall geschlossen werden, da der gesamte Prozess noch in der Anwendung ist.</text:p>
      <text:p text:style-name="Text_20_body"><draw:frame draw:style-name="media" draw:name="1" text:anchor-type="as-char" draw:z-index="1" svg:width="9.2604166666667cm" style:rel-width="100%" svg:height="6.9709409594096cm" style:rel-height="scale"><draw:image xlink:href="Pictures/9e7838e6dcbce0ed13f47b44cf92725d.png" xlink:type="simple" xlink:show="embed" xlink:actuate="onLoad"/></draw:frame>
<draw:frame draw:style-name="media" draw:name="2" text:anchor-type="as-char" draw:z-index="2" svg:width="9.2604166666667cm" style:rel-width="100%" svg:height="6.1641423824131cm" style:rel-height="scale"><draw:image xlink:href="Pictures/819d7cff6d3235a13de6b929a5c1f76d.png" xlink:type="simple" xlink:show="embed" xlink:actuate="onLoad"/></draw:frame></text:p>
      <text:p text:style-name="Text_20_body"><draw:frame draw:style-name="mediaright" draw:name="3" text:anchor-type="paragraph" draw:z-index="3" svg:width="1.6933333333333cm" svg:height="1.6933333333333cm"><draw:image xlink:href="Pictures/35bb6d57c2e9ba32f3ebb1370b420b99.png" xlink:type="simple" xlink:show="embed" xlink:actuate="onLoad"/></draw:frame></text:p>
      <text:h text:style-name="Heading_20_3" text:outline-level="3"><text:bookmark-start text:name="__RefHeading___aufgabe_5_4"/><text:bookmark-start text:name="aufgabe_5"/>Aufgabe 5<text:bookmark-end text:name="__RefHeading___aufgabe_5_4"/><text:bookmark-end text:name="aufgabe_5"/></text:h>
      <text:p text:style-name="Text_20_body">Teste deine APP im Emulator. Wenn du lieber dein eigenes Smartphone oder Tablet verwenden möchtest, dann geht das auch. Eine Beschreibung findest du unter <text:a xlink:type="simple" xlink:href="http://appinventor.mit.edu/explore/ai2/setup-device-wifi.html" text:style-name="Internet_20_link" text:visited-style-name="Visited_20_Internet_20_Link">diesem Link</text:a>.</text:p>
      <text:p text:style-name="Horizontal_20_Line"/>
      <text:p text:style-name="Text_20_body"><text:a xlink:type="simple" xlink:href="https://training.aeg-reutlingen.de/infowiki/doku.php?id=app:app_lektion002" text:style-name="Internet_20_link" text:visited-style-name="Visited_20_Internet_20_Link">=&gt; Lektion 2: erste eigene Application</text:a><text:line-break/>
<text:a xlink:type="simple" xlink:href="https://training.aeg-reutlingen.de/infowiki/doku.php?id=app:start" text:style-name="Internet_20_link" text:visited-style-name="Visited_20_Internet_20_Link">=&gt; Übersicht: Android APPs programmie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2:49</meta:creation-date>
    <dc:creator>Generated</dc:creator>
    <dc:date>2026-08-09T12::42:49</dc:date>
    <dc:language>en-US</dc:language>
    <meta:editing-cycles>1</meta:editing-cycles>
    <meta:editing-duration>PT0S</meta:editing-duration>
    <dc:title>app:app_lektion001_03</dc:title>
  </office:meta>
</office:document-meta>
</file>