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03062ce14de69a2d51768f91f0e96fba.png"/>
  <manifest:file-entry manifest:media-type="image/png" manifest:full-path="Pictures/248e719e98a644bb83cb011a5aa9c557.png"/>
  <manifest:file-entry manifest:media-type="image/png" manifest:full-path="Pictures/0a5b8ee139269955bb0470c58faca993.png"/>
  <manifest:file-entry manifest:media-type="image/png" manifest:full-path="Pictures/0288eff5c6bd759392af86c694873ffb.png"/>
  <manifest:file-entry manifest:media-type="image/png" manifest:full-path="Pictures/d05771b45205c9c43b433d06307fbdb2.png"/>
  <manifest:file-entry manifest:media-type="image/png" manifest:full-path="Pictures/8c6e9df78ecfe897972f5684931e44a4.png"/>
  <manifest:file-entry manifest:media-type="image/png" manifest:full-path="Pictures/801b1394b9171d319fc0a8e13f930d4b.png"/>
  <manifest:file-entry manifest:media-type="image/png" manifest:full-path="Pictures/acc7bc2021a5181e718e9086894be764.png"/>
  <manifest:file-entry manifest:media-type="image/png" manifest:full-path="Pictures/f664103a3a656cb0fbeb560b862b13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1" text:style-name="Internet_20_link" text:visited-style-name="Visited_20_Internet_20_Link">=&gt; Lektion 1: Softwareumgebung</text:a></text:p>
      <text:h text:style-name="Heading_20_1" text:outline-level="1"><text:bookmark text:name="app:app_lektion001_01"/><text:bookmark-start text:name="__RefHeading___lektion_1.1designer_1"/><text:bookmark-start text:name="lektion_1.1designer"/>Lektion 1.1: Designer<text:bookmark-end text:name="__RefHeading___lektion_1.1designer_1"/><text:bookmark-end text:name="lektion_1.1designer"/></text:h>
      <text:p text:style-name="Text_20_body">Wenn du den AppInventor startest, landest du zunächst im Projektordner, in dem zu natürlich noch keine Projekte angelegt hast. Das wird die nächste Aufgabe sein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_2"/><text:bookmark-start text:name="aufgabe_2"/>Aufgabe 2<text:bookmark-end text:name="__RefHeading___aufgabe_2_2"/><text:bookmark-end text:name="aufgabe_2"/></text:h>
      <text:p text:style-name="Text_20_body">Verfahre wie auf den Bildern gezeigt. Starte ein neues Projekt und gib ihm den Namen <text:span text:style-name="Source_20_Text">smile</text:span>.</text:p>
      <text:p text:style-name="Text_20_body"><draw:frame draw:style-name="media" draw:name="1" text:anchor-type="as-char" draw:z-index="1" svg:width="18.520833333333cm" style:rel-width="100%" svg:height="6.5548792557403cm" style:rel-height="scale"><draw:image xlink:href="Pictures/03062ce14de69a2d51768f91f0e96fba.png" xlink:type="simple" xlink:show="embed" xlink:actuate="onLoad"/></draw:frame>
<draw:frame draw:style-name="media" draw:name="2" text:anchor-type="as-char" draw:z-index="2" svg:width="7.9375cm" style:rel-width="100%" svg:height="3.4395833333333cm" style:rel-height="scale"><draw:image xlink:href="Pictures/248e719e98a644bb83cb011a5aa9c557.png" xlink:type="simple" xlink:show="embed" xlink:actuate="onLoad"/></draw:frame></text:p>
      <text:p text:style-name="Text_20_body">Die Ansicht wechselt automatisch in den <text:span text:style-name="Strong_20_Emphasis">Design-Monitor</text:span>.
<draw:frame draw:style-name="media" draw:name="3" text:anchor-type="as-char" draw:z-index="3" svg:width="15.875cm" svg:height="11.262757201646cm"><draw:image xlink:href="Pictures/0a5b8ee139269955bb0470c58faca993.png" xlink:type="simple" xlink:show="embed" xlink:actuate="onLoad"/></draw:frame></text:p>
      <text:h text:style-name="Heading_20_2" text:outline-level="2"><text:bookmark-start text:name="__RefHeading___layout_3"/><text:bookmark-start text:name="layout"/>Layout<text:bookmark-end text:name="__RefHeading___layout_3"/><text:bookmark-end text:name="layout"/></text:h>
      <text:p text:style-name="Text_20_body">Per „Drag &amp; Drop“ wird das Layout erstellt. Als erstes benötigen wir ein Bild. Füge es wie angezeigt hinzu.
<draw:frame draw:style-name="media" draw:name="4" text:anchor-type="as-char" draw:z-index="4" svg:width="15.875cm" svg:height="12.777998554913cm"><draw:image xlink:href="Pictures/0288eff5c6bd759392af86c694873ffb.png" xlink:type="simple" xlink:show="embed" xlink:actuate="onLoad"/></draw:frame></text:p>
      <text:p text:style-name="Text_20_body"><draw:frame draw:style-name="medialeft" draw:name="5" text:anchor-type="paragraph" draw:z-index="5" svg:width="3.96875cm" style:rel-width="100%" svg:height="10.348422897196cm" style:rel-height="scale"><draw:image xlink:href="Pictures/d05771b45205c9c43b433d06307fbdb2.png" xlink:type="simple" xlink:show="embed" xlink:actuate="onLoad"/></draw:frame>
Es erscheint die Komponente „Image1“ unter <text:span text:style-name="Strong_20_Emphasis">Components</text:span> welches wir zunächst umbenennen in <text:span text:style-name="Strong_20_Emphasis">ImageOhneZunge</text:span>. Anschließend laden wir unter <text:span text:style-name="Strong_20_Emphasis">Properties</text:span> die entsprechende Bilddatei hoch.</text:p>
      <text:p text:style-name="Text_20_body"><draw:frame draw:style-name="mediaright" draw:name="6" text:anchor-type="paragraph" draw:z-index="6" svg:width="7.9375cm" style:rel-width="100%" svg:height="3.0928133514986cm" style:rel-height="scale"><draw:image xlink:href="Pictures/8c6e9df78ecfe897972f5684931e44a4.png" xlink:type="simple" xlink:show="embed" xlink:actuate="onLoad"/></draw:frame>
<draw:frame draw:style-name="mediaright" draw:name="7" text:anchor-type="paragraph" draw:z-index="7" svg:width="5.2916666666667cm" style:rel-width="100%" svg:height="7.6240126382306cm" style:rel-height="scale"><draw:image xlink:href="Pictures/801b1394b9171d319fc0a8e13f930d4b.png" xlink:type="simple" xlink:show="embed" xlink:actuate="onLoad"/></draw:frame></text:p>
      <text:h text:style-name="Heading_20_2" text:outline-level="2"><text:bookmark-start text:name="__RefHeading___einstellungen_der_components_4"/><text:bookmark-start text:name="einstellungen_der_components"/>Einstellungen der Components<text:bookmark-end text:name="__RefHeading___einstellungen_der_components_4"/><text:bookmark-end text:name="einstellungen_der_components"/></text:h>
      <text:p text:style-name="Text_20_body">Im Nachhinein können dann noch Sichtbarkeit und die Größe des Bildes eingestellt werden. Bei anderen Komponenten wie <text:span text:style-name="Source_20_Text">Buttons</text:span> oder <text:span text:style-name="Source_20_Text">Textboxen</text:span> uvm. gibt es natürlich unterschiedliche Einstellungsmöglichkeiten, welche ebenfalls auf der rechten Seite vorgenommen werden.</text:p>
      <text:p text:style-name="Text_20_body"><draw:frame draw:style-name="media" draw:name="8" text:anchor-type="as-char" draw:z-index="8" svg:width="15.875cm" svg:height="9.8565550510783cm"><draw:image xlink:href="Pictures/acc7bc2021a5181e718e9086894be764.png" xlink:type="simple" xlink:show="embed" xlink:actuate="onLoad"/></draw:frame></text:p>
      <text:p text:style-name="Horizontal_20_Line"/>
      <text:p text:style-name="Text_20_body"><draw:frame draw:style-name="mediaright" draw:name="9" text:anchor-type="paragraph" draw:z-index="9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3_5"/><text:bookmark-start text:name="aufgabe_3"/>Aufgabe 3<text:bookmark-end text:name="__RefHeading___aufgabe_3_5"/><text:bookmark-end text:name="aufgabe_3"/></text:h>
      <text:p text:style-name="Text_20_body"><draw:frame draw:style-name="mediaright" draw:name="10" text:anchor-type="paragraph" draw:z-index="10" svg:width="6.6145833333333cm" style:rel-width="100%" svg:height="9.5399061032864cm" style:rel-height="scale"><draw:image xlink:href="Pictures/f664103a3a656cb0fbeb560b862b1316.png" xlink:type="simple" xlink:show="embed" xlink:actuate="onLoad"/></draw:frame>
Erstelle das Layout der APP so, dass es wie auf dem Bild aussieht. Nutze dafür die folgenden Komponent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Komponente  </text:p>
          </table:table-cell>
          <table:table-cell office:value-type="string" table:style-name="tableheader">
            <text:p text:style-name="Table_20_Heading">  Name  </text:p>
          </table:table-cell>
          <table:table-cell office:value-type="string" table:style-name="tableheader">
            <text:p text:style-name="Table_20_Heading">  Eigenschaften  </text:p>
          </table:table-cell>
        </table:table-row>
        <table:table-row>
          <table:table-cell office:value-type="string" table:style-name="tablecell">
            <text:p text:style-name="tablealigncenter">  Image  </text:p>
          </table:table-cell>
          <table:table-cell office:value-type="string" table:style-name="tablecell">
            <text:p text:style-name="tablealigncenter">  ImageOhneZunge  </text:p>
          </table:table-cell>
          <table:table-cell office:value-type="string" table:style-name="tablecell">
            <text:p text:style-name="tablealigncenter">  Sichtbar: „True“<text:line-break/>Bild: <text:a xlink:type="simple" xlink:href="https://training.aeg-reutlingen.de/infowiki/lib/exe/fetch.php?media=app:smilie_ohne_zunge.png" text:style-name="Internet_20_link" text:visited-style-name="Visited_20_Internet_20_Link">smile_ohne_zunge.png</text:a>  </text:p>
          </table:table-cell>
        </table:table-row>
        <table:table-row>
          <table:table-cell office:value-type="string" table:style-name="tablecell">
            <text:p text:style-name="tablealigncenter">    Image  </text:p>
          </table:table-cell>
          <table:table-cell office:value-type="string" table:style-name="tablecell">
            <text:p text:style-name="tablealigncenter">  ImageMitZunge  </text:p>
          </table:table-cell>
          <table:table-cell office:value-type="string" table:style-name="tablecell">
            <text:p text:style-name="tablealigncenter">  Sichtbar: „False“<text:line-break/>Bild: <text:a xlink:type="simple" xlink:href="https://training.aeg-reutlingen.de/infowiki/lib/exe/fetch.php?media=app:smilie_zunge.png" text:style-name="Internet_20_link" text:visited-style-name="Visited_20_Internet_20_Link">smile_zunge.png</text:a>  </text:p>
          </table:table-cell>
        </table:table-row>
        <table:table-row>
          <table:table-cell office:value-type="string" table:style-name="tablecell">
            <text:p text:style-name="tablealigncenter">  Button  </text:p>
          </table:table-cell>
          <table:table-cell office:value-type="string" table:style-name="tablecell">
            <text:p text:style-name="tablealigncenter">  ButtonMitZunge  </text:p>
          </table:table-cell>
          <table:table-cell office:value-type="string" table:style-name="tablecell">
            <text:p text:style-name="tablealigncenter">  Text: „Mit Zunge“  </text:p>
          </table:table-cell>
        </table:table-row>
        <table:table-row>
          <table:table-cell office:value-type="string" table:style-name="tablecell">
            <text:p text:style-name="tablealigncenter">  Button  </text:p>
          </table:table-cell>
          <table:table-cell office:value-type="string" table:style-name="tablecell">
            <text:p text:style-name="tablealigncenter">  ButtonOhneZunge  </text:p>
          </table:table-cell>
          <table:table-cell office:value-type="string" table:style-name="tablecell">
            <text:p text:style-name="tablealigncenter">  Text: „Ohne Zunge“  </text:p>
          </table:table-cell>
        </table:table-row>
      </table:table>
      <text:p text:style-name="Horizontal_20_Line"/>
      <text:p text:style-name="Text_20_body"><text:a xlink:type="simple" xlink:href="https://training.aeg-reutlingen.de/infowiki/doku.php?id=app:lektion001_02" text:style-name="Internet_20_link" text:visited-style-name="Visited_20_Internet_20_Link">=&gt; Lektion 1.2: Block-Programmierung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9:04</meta:creation-date>
    <dc:creator>Generated</dc:creator>
    <dc:date>2026-08-09T12::29:04</dc:date>
    <dc:language>en-US</dc:language>
    <meta:editing-cycles>1</meta:editing-cycles>
    <meta:editing-duration>PT0S</meta:editing-duration>
    <dc:title>app:app_lektion001_01</dc:title>
  </office:meta>
</office:document-meta>
</file>