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652a672b504e93abfa0aa073a6d68b.png"/>
  <manifest:file-entry manifest:media-type="image/png" manifest:full-path="Pictures/cd5726dff2df8ec5ff30133ef56d6267.png"/>
  <manifest:file-entry manifest:media-type="image/png" manifest:full-path="Pictures/64eef8e29ed974e212a4cfc43ae2acad.png"/>
  <manifest:file-entry manifest:media-type="image/png" manifest:full-path="Pictures/f4dd8460a50b5b849fe919783769cd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start" text:style-name="Internet_20_link" text:visited-style-name="Visited_20_Internet_20_Link">=&gt; Übersicht: Android APPs programmieren</text:a></text:p>
      <text:h text:style-name="Heading_20_1" text:outline-level="1"><text:bookmark text:name="app:app_lektion000"/><text:bookmark-start text:name="__RefHeading___lektion_0grundlegendes_1"/><text:bookmark-start text:name="lektion_0grundlegendes"/>Lektion 0: Grundlegendes<text:bookmark-end text:name="__RefHeading___lektion_0grundlegendes_1"/><text:bookmark-end text:name="lektion_0grundlegendes"/></text:h>
      <text:h text:style-name="Heading_20_2" text:outline-level="2"><text:bookmark-start text:name="__RefHeading___was_ist_android_2"/><text:bookmark-start text:name="was_ist_android"/>Was ist Android?<text:bookmark-end text:name="__RefHeading___was_ist_android_2"/><text:bookmark-end text:name="was_ist_android"/></text:h>
      <text:list text:style-name="List_20_1" text:continue-numbering="false">
        <text:list-item>
          <text:p text:style-name="List_20_1_Content_First"> Android ist ein Betriebssystem als auch eine Software-Plattform für mobile Geräte.</text:p>
        </text:list-item>
        <text:list-item>
          <text:p text:style-name="List_20_1_Content"> Das gleichnamige Unternehmen wurde 2003 gegründet und bereits 2005 von Google gekauft.</text:p>
        </text:list-item>
        <text:list-item>
          <text:p text:style-name="List_20_1_Content_Last"> Seit dem 21. Oktober 2008 ist Android offiziell verfügbar.</text:p>
        </text:list-item>
      </text:list>
      <text:h text:style-name="Heading_20_3" text:outline-level="3"><text:bookmark-start text:name="__RefHeading___marktanteile_3"/><text:bookmark-start text:name="marktanteile"/>Marktanteile<text:bookmark-end text:name="__RefHeading___marktanteile_3"/><text:bookmark-end text:name="marktanteile"/></text:h>
      <text:p text:style-name="Text_20_body"><draw:frame draw:style-name="media" draw:name="0" text:anchor-type="as-char" draw:z-index="0" svg:width="9.525cm" style:rel-width="100%" svg:height="5.5752133105802cm" style:rel-height="scale"><draw:image xlink:href="Pictures/d9652a672b504e93abfa0aa073a6d68b.png" xlink:type="simple" xlink:show="embed" xlink:actuate="onLoad"/></draw:frame>
<draw:frame draw:style-name="media" draw:name="1" text:anchor-type="as-char" draw:z-index="1" svg:width="9.525cm" style:rel-width="100%" svg:height="5.5752133105802cm" style:rel-height="scale"><draw:image xlink:href="Pictures/cd5726dff2df8ec5ff30133ef56d6267.png" xlink:type="simple" xlink:show="embed" xlink:actuate="onLoad"/></draw:frame>
<draw:frame draw:style-name="media" draw:name="2" text:anchor-type="as-char" draw:z-index="2" svg:width="9.525cm" style:rel-width="100%" svg:height="5.5914675767918cm" style:rel-height="scale"><draw:image xlink:href="Pictures/64eef8e29ed974e212a4cfc43ae2acad.png" xlink:type="simple" xlink:show="embed" xlink:actuate="onLoad"/></draw:frame>
<draw:frame draw:style-name="media" draw:name="3" text:anchor-type="as-char" draw:z-index="3" svg:width="9.525cm" style:rel-width="100%" svg:height="5.5752133105802cm" style:rel-height="scale"><draw:image xlink:href="Pictures/f4dd8460a50b5b849fe919783769cd53.png" xlink:type="simple" xlink:show="embed" xlink:actuate="onLoad"/></draw:frame></text:p>
      <text:h text:style-name="Heading_20_3" text:outline-level="3"><text:bookmark-start text:name="__RefHeading___warum_android_4"/><text:bookmark-start text:name="warum_android"/>Warum Android?<text:bookmark-end text:name="__RefHeading___warum_android_4"/><text:bookmark-end text:name="warum_android"/></text:h>
      <text:list text:style-name="List_20_1" text:continue-numbering="false">
        <text:list-item>
          <text:p text:style-name="List_20_1_Content_First"> Basis ist der Linux-Kernel.</text:p>
        </text:list-item>
        <text:list-item>
          <text:p text:style-name="List_20_1_Content"> Im Gegensatz zu anderen Betriebssystemen ist es bei Android möglich, den Quellcode des Betriebssystems einzusehen.</text:p>
        </text:list-item>
        <text:list-item>
          <text:p text:style-name="List_20_1_Content"> Es handelt es sich um freie Software, die quelloffen entwickelt wird, so ist es möglich, selbst APPs zu programmieren und diese auf dem Gerät zu installieren.</text:p>
        </text:list-item>
        <text:list-item>
          <text:p text:style-name="List_20_1_Content_Last"> Bei iOS ist dies micht möglich.</text:p>
        </text:list-item>
      </text:list>
      <text:h text:style-name="Heading_20_2" text:outline-level="2"><text:bookmark-start text:name="__RefHeading___was_ist_eine_app_5"/><text:bookmark-start text:name="was_ist_eine_app"/>Was ist eine APP?<text:bookmark-end text:name="__RefHeading___was_ist_eine_app_5"/><text:bookmark-end text:name="was_ist_eine_app"/></text:h>
      <text:list text:style-name="List_20_1" text:continue-numbering="false">
        <text:list-item>
          <text:p text:style-name="List_20_1_Content_First"> Die Abkürzung <text:span text:style-name="Source_20_Text">APP</text:span> (Application) steht für <text:span text:style-name="Source_20_Text">Anwendungssoftware</text:span>.</text:p>
        </text:list-item>
        <text:list-item>
          <text:p text:style-name="List_20_1_Content_Last"> Seit Eröffnung des APP Stores von Apple 2008 wird dieser Begriff jedoch fast ausschließlich für Anwendungen im mobilen Bereich gebraucht.</text:p>
        </text:list-item>
      </text:list>
      <text:h text:style-name="Heading_20_2" text:outline-level="2"><text:bookmark-start text:name="__RefHeading___der_app_inventor_6"/><text:bookmark-start text:name="der_app_inventor"/>Der APP Inventor<text:bookmark-end text:name="__RefHeading___der_app_inventor_6"/><text:bookmark-end text:name="der_app_inventor"/></text:h>
      <text:list text:style-name="List_20_1" text:continue-numbering="false">
        <text:list-item>
          <text:p text:style-name="List_20_1_Content_First"> Für Android werden die meisten APPs in Java geschrieben.</text:p>
        </text:list-item>
        <text:list-item>
          <text:p text:style-name="List_20_1_Content"> Diese Art der Programmierung ist jedoch für das Entwickeln von APPs sehr schwer.</text:p>
        </text:list-item>
        <text:list-item>
          <text:p text:style-name="List_20_1_Content"> Wir werden die APPs mit Hilfe des APP Inventor erstellen.</text:p>
        </text:list-item>
        <text:list-item>
          <text:p text:style-name="List_20_1_Content"> Der APP Inventor ist eine von google bereitgestellte kostenlose Anwendung.</text:p>
        </text:list-item>
        <text:list-item>
          <text:p text:style-name="List_20_1_Content"> Durch diese ist es möglich per Drag and Drop APPs für Androidsysteme zu erstellen.</text:p>
        </text:list-item>
        <text:list-item>
          <text:p text:style-name="List_20_1_Content_Last"> Den APP Inventor gibt es seit dem 15. Dezember 2010 und ist eine frei zugängliche Software.</text:p>
        </text:list-item>
      </text:list>
      <text:p text:style-name="Horizontal_20_Line"/>
      <text:p text:style-name="Text_20_body"><text:a xlink:type="simple" xlink:href="https://training.aeg-reutlingen.de/infowiki/doku.php?id=app:lektion001" text:style-name="Internet_20_link" text:visited-style-name="Visited_20_Internet_20_Link">=&gt; Lektion 1: Softwareumgebung</text:a><text:line-break/>
<text:a xlink:type="simple" xlink:href="https://training.aeg-reutlingen.de/infowiki/doku.php?id=app:start" text:style-name="Internet_20_link" text:visited-style-name="Visited_20_Internet_20_Link">=&gt;: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3:22</meta:creation-date>
    <dc:creator>Generated</dc:creator>
    <dc:date>2026-08-09T12::43:22</dc:date>
    <dc:language>en-US</dc:language>
    <meta:editing-cycles>1</meta:editing-cycles>
    <meta:editing-duration>PT0S</meta:editing-duration>
    <dc:title>app:app_lektion000</dc:title>
  </office:meta>
</office:document-meta>
</file>