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algorithmen:algolektion03" text:style-name="Internet_20_link" text:visited-style-name="Visited_20_Internet_20_Link">Sortieren</text:a></text:p>
      <text:h text:style-name="Heading_20_1" text:outline-level="1"><text:bookmark text:name="algorithmen:algolektion04"/><text:bookmark-start text:name="__RefHeading___pseudocode_1"/><text:bookmark-start text:name="pseudocode"/>Pseudocode<text:bookmark-end text:name="__RefHeading___pseudocode_1"/><text:bookmark-end text:name="pseudocode"/></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Pseudocode ist Programmcode, der nicht zur maschinellen Interpretation sondern lediglich zur Veranschaulichung eines Paradigmas oder Algorithmus dient. Meistens ähnelt er natürlicher Sprache und höheren Programmiersprachen. Mit Pseudocode kann ein Programmablauf unabhängig von zugrunde liegender Technologie beschrieben werden und ist damit oft kompakter und leichter verständlich als realer Programmcode. <text:span text:style-name="Emphasis">(Wikipedia 2011)</text:span></text:p>
          </table:table-cell>
        </table:table-row>
      </table:table>
      <text:h text:style-name="Heading_20_2" text:outline-level="2"><text:bookmark-start text:name="__RefHeading___beispiel_2"/><text:bookmark-start text:name="beispiel"/>Beispiel<text:bookmark-end text:name="__RefHeading___beispiel_2"/><text:bookmark-end text:name="beispiel"/></text:h>
      <text:p text:style-name="Text_20_body">Ausgabe der Zahlen 1 bis 10 in einer Schleife:</text:p>
      <text:p text:style-name="Text_20_body">FOR n = 1 to 10</text:p>
      <text:p text:style-name="Text_20_body">print n</text:p>
      <text:p text:style-name="Text_20_body">ENDFOR</text:p>
      <text:h text:style-name="Heading_20_2" text:outline-level="2"><text:bookmark-start text:name="__RefHeading___aufgabe_3"/><text:bookmark-start text:name="aufgabe"/>Aufgabe<text:bookmark-end text:name="__RefHeading___aufgabe_3"/><text:bookmark-end text:name="aufgabe"/></text:h>
      <text:p text:style-name="Text_20_body"><draw:frame draw:style-name="media" draw:name="0" text:anchor-type="as-char" draw:z-index="0" svg:width="1.6933333333333cm" svg:height="1.6933333333333cm"><draw:image xlink:href="Pictures/a7c572e48bea305cbd570092b744a14b.png" xlink:type="simple" xlink:show="embed" xlink:actuate="onLoad"/></draw:frame></text:p>
      <text:list text:style-name="Numbering_20_1" text:continue-numbering="false">
        <text:list-item>
          <text:p text:style-name="Numbering_20_1_Content_First"> Setze folgenden Pseudocode in ein Programm um und teste es.</text:p>
        </text:list-item>
        <text:list-item>
          <text:p text:style-name="Numbering_20_1_Content_Last"> Zeichne ein Struktogramm zu diesem Pseudocode.</text:p>
        </text:list-item>
      </text:list>
      <text:p text:style-name="Text_20_body"><draw:frame draw:style-name="media" draw:name="1" text:anchor-type="as-char" draw:z-index="1" svg:width="" svg:rel-width="100%" svg:height="0cm"><draw:image xlink:href="/var/www/html/infowiki/data/media/algorithmen/pseudocode_schaltjahr.jpg" xlink:type="simple" xlink:show="embed" xlink:actuate="onLoad"/></draw:frame>
<text:span text:style-name="Strong_20_Emphasis">IF</text:span> 4 Teiler von Eingabe</text:p>
      <text:p text:style-name="Text_20_body"><text:span text:style-name="Strong_20_Emphasis">IF</text:span> 100 Teiler von Eingabe</text:p>
      <text:p text:style-name="Text_20_body"><text:span text:style-name="Strong_20_Emphasis">If</text:span> 400 Teiler von Eingabe</text:p>
      <text:p text:style-name="Text_20_body">print Eingabe ist ein Schaltjahr</text:p>
      <text:p text:style-name="Text_20_body"><text:span text:style-name="Strong_20_Emphasis">ELSE</text:span> print Eingabe ist kein Schaltjahr</text:p>
      <text:p text:style-name="Text_20_body"><text:span text:style-name="Strong_20_Emphasis">ENDIF</text:span></text:p>
      <text:p text:style-name="Text_20_body"><text:span text:style-name="Strong_20_Emphasis">ELSE</text:span> print Eingabe ist ein Schaltjahr</text:p>
      <text:p text:style-name="Text_20_body"><text:span text:style-name="Strong_20_Emphasis">ENDIF</text:span></text:p>
      <text:p text:style-name="Text_20_body"><text:span text:style-name="Strong_20_Emphasis">ELSE</text:span> print Eingabe ist kein Schaltjahr</text:p>
      <text:p text:style-name="Text_20_body"><text:span text:style-name="Strong_20_Emphasis">ENDIF</text:span></text:p>
      <text:p text:style-name="Horizontal_20_Line"/>
      <text:p text:style-name="Text_20_body"><text:a xlink:type="simple" xlink:href="https://training.aeg-reutlingen.de/infowiki/doku.php?id=algorithmen:algolektion05" text:style-name="Internet_20_link" text:visited-style-name="Visited_20_Internet_20_Link">Lektion 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4::59:26</meta:creation-date>
    <dc:creator>Generated</dc:creator>
    <dc:date>2026-08-09T14::59:26</dc:date>
    <dc:language>en-US</dc:language>
    <meta:editing-cycles>1</meta:editing-cycles>
    <meta:editing-duration>PT0S</meta:editing-duration>
    <dc:title>algorithmen:algolektion04</dc:title>
  </office:meta>
</office:document-meta>
</file>